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teme:windows:server:port"/><text:bookmark-start text:name="__RefHeading___ports_reseau_requis_pour_l_ajout_d_un_controleur_de_domaine_a_une_foret_active_directory_1"/><text:bookmark-start text:name="ports_reseau_requis_pour_l_ajout_d_un_controleur_de_domaine_a_une_foret_active_directory"/>Ports réseau requis pour l'ajout d'un contrôleur de domaine à une forêt Active Directory<text:bookmark-end text:name="__RefHeading___ports_reseau_requis_pour_l_ajout_d_un_controleur_de_domaine_a_une_foret_active_directory_1"/><text:bookmark-end text:name="ports_reseau_requis_pour_l_ajout_d_un_controleur_de_domaine_a_une_foret_active_directory"/></text:h>
      <text:p text:style-name="Text_20_body">Pour permettre l'ajout d'un contrôleur de domaine à une forêt Active Directory existante, il est essentiel d'ouvrir certains ports réseau sur le pare-feu entre le nouveau contrôleur et les contrôleurs de domaine existants.</text:p>
      <text:h text:style-name="Heading_20_2" text:outline-level="2"><text:bookmark-start text:name="__RefHeading___ports_tcpudp_a_ouvrir_2"/><text:bookmark-start text:name="ports_tcpudp_a_ouvrir"/>Ports TCP/UDP à ouvrir<text:bookmark-end text:name="__RefHeading___ports_tcpudp_a_ouvrir_2"/><text:bookmark-end text:name="ports_tcpudp_a_ouvrir"/></text:h>
      <table:table table:style-name="Table">
        <table:table-column/>
        <table:table-column/>
        <table:table-column/>
        <table:table-column/>
        <table:table-row>
          <table:table-cell office:value-type="string" table:style-name="tableheader">
            <text:p text:style-name="Table_20_Heading">Service	</text:p>
          </table:table-cell>
          <table:table-cell office:value-type="string" table:style-name="tableheader">
            <text:p text:style-name="Table_20_Heading">Port(s)	</text:p>
          </table:table-cell>
          <table:table-cell office:value-type="string" table:style-name="tableheader">
            <text:p text:style-name="Table_20_Heading">Protocole	</text:p>
          </table:table-cell>
          <table:table-cell office:value-type="string" table:style-name="tableheader">
            <text:p text:style-name="Table_20_Heading">Description</text:p>
          </table:table-cell>
        </table:table-row>
        <table:table-row>
          <table:table-cell office:value-type="string" table:style-name="tablecell">
            <text:p text:style-name="tablealignleft">DNS	</text:p>
          </table:table-cell>
          <table:table-cell office:value-type="string" table:style-name="tablecell">
            <text:p text:style-name="tablealignleft">53	</text:p>
          </table:table-cell>
          <table:table-cell office:value-type="string" table:style-name="tablecell">
            <text:p text:style-name="tablealignleft">TCP/UDP	</text:p>
          </table:table-cell>
          <table:table-cell office:value-type="string" table:style-name="tablecell">
            <text:p text:style-name="tablealignleft">Résolution de noms</text:p>
          </table:table-cell>
        </table:table-row>
      </table:table>
      <text:p text:style-name="Text_20_body">Kerberos	88	TCP/UDP	Authentification
LDAP	389	TCP/UDP	Annuaire AD
LDAP sur SSL (LDAPS)	636	TCP	LDAP sécurisé
Global Catalog	3268	TCP	Requêtes LDAP sur le catalogue global
Global Catalog (SSL)	3269	TCP	Catalogue global sécurisé
Netlogon	445, 135, 139	TCP	Authentification et scripts de connexion
RPC (Remote Procedure Call)	135	TCP	Communication entre services AD
RPC dynamique	49152–65535	TCP	Ports dynamiques RPC (à adapter selon configuration)
WMI	135 + dynamiques	TCP	Utilisé pour la gestion à distance
SMB	445	TCP	Partage de fichiers et communication AD
FRS / DFSR	445, 135 + dynamiques	TCP	Réplication de fichiers AD
Recommandations
- RPC dynamique : Par défaut, Windows utilise des ports dynamiques entre 49152 et 65535. Il est possible de restreindre cette plage pour faciliter la configuration du pare-feu.
- Test de connectivité : Utilisez PortQry ou Test-NetConnection pour vérifier l’ouverture des ports.
- Pare-feu Windows : Assurez-vous que les règles de pare-feu locales permettent aussi ces communications.
Script PowerShell pour tester les ports
Un script PowerShell est disponible pour tester l’ouverture des ports nécessaires à l’ajout d’un contrôleur de domaine. Ce script utilise Test-NetConnection pour chaque port et affiche les résultats dans la console.
Lien vers le script : Test-ADPorts.ps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ysteme:windows:server:port</dc:title>
  </office:meta>
</office:document-meta>
</file>