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4308c36812cab8248bb8aa9566e9a.png"/>
  <manifest:file-entry manifest:media-type="image/png" manifest:full-path="Pictures/c246c5c412c610854cd6b406e6d8fc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teme:raspberry:pijuice"/><text:bookmark-start text:name="__RefHeading___utiliser_pijuice_une_alimentation_ininterruptible_ups_pour_le_raspberry_pi_1"/><text:bookmark-start text:name="utiliser_pijuice_une_alimentation_ininterruptible_ups_pour_le_raspberry_pi"/>Utiliser PiJuice une alimentation ininterruptible UPS pour le Raspberry Pi<text:bookmark-end text:name="__RefHeading___utiliser_pijuice_une_alimentation_ininterruptible_ups_pour_le_raspberry_pi_1"/><text:bookmark-end text:name="utiliser_pijuice_une_alimentation_ininterruptible_ups_pour_le_raspberry_pi"/></text:h>
      <text:h text:style-name="Heading_20_2" text:outline-level="2"><text:bookmark-start text:name="__RefHeading___ressources_2"/><text:bookmark-start text:name="ressources"/>Ressources<text:bookmark-end text:name="__RefHeading___ressources_2"/><text:bookmark-end text:name="ressources"/></text:h>
      <text:list text:style-name="List_20_1" text:continue-numbering="false">
        <text:list-item>
          <text:p text:style-name="List_20_1_Content_First"> <text:a xlink:type="simple" xlink:href="https://www.framboise314.fr/pijuice-une-alimentation-ininterruptible-ups-pour-votre-raspberry-pi/" text:style-name="Internet_20_link" text:visited-style-name="Visited_20_Internet_20_Link">https://www.framboise314.fr/pijuice-une-alimentation-ininterruptible-ups-pour-votre-raspberry-pi/</text:a></text:p>
        </text:list-item>
        <text:list-item>
          <text:p text:style-name="List_20_1_Content"> <text:a xlink:type="simple" xlink:href="https://learn.pi-supply.com/make/pijuice-quick-start-guide-faq/" text:style-name="Internet_20_link" text:visited-style-name="Visited_20_Internet_20_Link">https://learn.pi-supply.com/make/pijuice-quick-start-guide-faq/</text:a></text:p>
        </text:list-item>
        <text:list-item>
          <text:p text:style-name="List_20_1_Content"> <text:a xlink:type="simple" xlink:href="https://github.com/PiSupply/PiJuice" text:style-name="Internet_20_link" text:visited-style-name="Visited_20_Internet_20_Link">https://github.com/PiSupply/PiJuice</text:a></text:p>
        </text:list-item>
        <text:list-item>
          <text:p text:style-name="List_20_1_Content_Last"> <text:a xlink:type="simple" xlink:href="https://github.com/PiSupply/PiJuice/blob/master/Software/README.md" text:style-name="Internet_20_link" text:visited-style-name="Visited_20_Internet_20_Link">https://github.com/PiSupply/PiJuice/blob/master/Software/README.md</text:a></text:p>
        </text:list-item>
      </text:list>
      <text:h text:style-name="Heading_20_2" text:outline-level="2"><text:bookmark-start text:name="__RefHeading___installation_des_pilotes_de_la_carte_en_mode_cli_pour_raspbian_lite_3"/><text:bookmark-start text:name="installation_des_pilotes_de_la_carte_en_mode_cli_pour_raspbian_lite"/>Installation des pilotes de la carte en mode CLI pour Raspbian Lite<text:bookmark-end text:name="__RefHeading___installation_des_pilotes_de_la_carte_en_mode_cli_pour_raspbian_lite_3"/><text:bookmark-end text:name="installation_des_pilotes_de_la_carte_en_mode_cli_pour_raspbian_lite"/></text:h>
      <text:list text:style-name="List_20_1" text:continue-numbering="false">
        <text:list-item>
          <text:p text:style-name="List_20_1_Content_First"> activer I2C avec l'utilitaire Raspi-config</text:p>
        </text:list-item>
        <text:list-item>
          <text:p text:style-name="List_20_1_Content_Last"> installer les pilotes</text:p>
        </text:list-item>
      </text:list>
      <table:table table:style-name="Table">
        <table:table-column table:style-name="odt_auto_style_table_column_1_1"/>
        <table:table-row>
          <table:table-cell office:value-type="string" table:style-name="tablecell">
            <text:p text:style-name="Preformatted_20_Text">$ sudo apt update &amp;&amp; sudo apt upgrade<text:line-break/>$ sudo apt install pijuice-base</text:p>
          </table:table-cell>
        </table:table-row>
      </table:table>
      <text:list text:style-name="List_20_1" text:continue-numbering="false">
        <text:list-item>
          <text:p text:style-name="LastListParagraph_List_20_1_Content_First"> mise à jour manuelle de la version 1.4 à la version 1.6 après téléchargement du paquet</text:p>
        </text:list-item>
      </text:list>
      <table:table table:style-name="Table">
        <table:table-column table:style-name="odt_auto_style_table_column_2_1"/>
        <table:table-row>
          <table:table-cell office:value-type="string" table:style-name="tablecell">
            <text:p text:style-name="Preformatted_20_Text">wget https://github.com/PiSupply/PiJuice/blob/master/Software/Install/pijuice-base_1.6_all.deb</text:p>
          </table:table-cell>
        </table:table-row>
      </table:table>
      <table:table table:style-name="Table">
        <table:table-column table:style-name="odt_auto_style_table_column_3_1"/>
        <table:table-row>
          <table:table-cell office:value-type="string" table:style-name="tablecell">
            <text:p text:style-name="Preformatted_20_Text">$ sudo apt-get install python3-urwid<text:line-break/>$ sudo dpkg -i ./pijuice-base_1.6_all.deb</text:p>
          </table:table-cell>
        </table:table-row>
      </table:table>
      <text:p text:style-name="Text_20_body">Lien : <text:a xlink:type="simple" xlink:href="https://github.com/PiSupply/PiJuice/tree/master/Software/Install" text:style-name="Internet_20_link" text:visited-style-name="Visited_20_Internet_20_Link">https://github.com/PiSupply/PiJuice/tree/master/Software/Install</text:a></text:p>
      <text:h text:style-name="Heading_20_2" text:outline-level="2"><text:bookmark-start text:name="__RefHeading___gestion_de_la_pijuice_4"/><text:bookmark-start text:name="gestion_de_la_pijuice"/>Gestion de la PiJuice<text:bookmark-end text:name="__RefHeading___gestion_de_la_pijuice_4"/><text:bookmark-end text:name="gestion_de_la_pijuice"/></text:h>
      <text:list text:style-name="List_20_1" text:continue-numbering="false">
        <text:list-item>
          <text:p text:style-name="LastListParagraph_List_20_1_Content_First"> lancer le logiciel de gestion</text:p>
        </text:list-item>
      </text:list>
      <table:table table:style-name="Table">
        <table:table-column table:style-name="odt_auto_style_table_column_4_1"/>
        <table:table-row>
          <table:table-cell office:value-type="string" table:style-name="tablecell">
            <text:p text:style-name="Preformatted_20_Text">$ sudo python3 /usr/bin/pijuice_cli.py</text:p>
          </table:table-cell>
        </table:table-row>
      </table:table>
      <text:h text:style-name="Heading_20_3" text:outline-level="3"><text:bookmark-start text:name="__RefHeading___menu_general_5"/><text:bookmark-start text:name="menu_general"/>menu général<text:bookmark-end text:name="__RefHeading___menu_general_5"/><text:bookmark-end text:name="menu_general"/></text:h>
      <text:p text:style-name="Text_20_body"><draw:frame draw:style-name="mediacenter" draw:name="0" text:anchor-type="paragraph" draw:z-index="0" svg:width="17.065625cm" style:rel-width="100%" svg:height="10.609791666667cm" style:rel-height="scale"><draw:image xlink:href="Pictures/eb44308c36812cab8248bb8aa9566e9a.png" xlink:type="simple" xlink:show="embed" xlink:actuate="onLoad"/></draw:frame></text:p>
      <text:h text:style-name="Heading_20_3" text:outline-level="3"><text:bookmark-start text:name="__RefHeading___menu_status_6"/><text:bookmark-start text:name="menu_status"/>menu Status<text:bookmark-end text:name="__RefHeading___menu_status_6"/><text:bookmark-end text:name="menu_status"/></text:h>
      <text:p text:style-name="Text_20_body"><draw:frame draw:style-name="mediacenter" draw:name="1" text:anchor-type="paragraph" draw:z-index="1" svg:width="17.012708333333cm" style:rel-width="100%" svg:height="10.742083333333cm" style:rel-height="scale"><draw:image xlink:href="Pictures/c246c5c412c610854cd6b406e6d8fce7.png" xlink:type="simple" xlink:show="embed" xlink:actuate="onLoad"/></draw:frame></text:p>
      <text:list text:style-name="List_20_1" text:continue-numbering="false">
        <text:list-item>
          <text:p text:style-name="List_20_1_Content_First"> <text:span text:style-name="Strong_20_Emphasis">Battery</text:span> : indique la charge de la batterie et sa tension ⇒ à surveiller de prêt</text:p>
        </text:list-item>
        <text:list-item>
          <text:p text:style-name="List_20_1_Content"> <text:span text:style-name="Strong_20_Emphasis">GPIO power input</text:span> : indiquez la tension et l'ampérage qui alimente de la PiJuice ⇒ correct</text:p>
        </text:list-item>
        <text:list-item>
          <text:p text:style-name="List_20_1_Content"> <text:span text:style-name="Strong_20_Emphasis">USB Micro power input</text:span> : indique que l’alimentation est faite à partie de la prise micro USB de la PiJuice.</text:p>
        </text:list-item>
        <text:list-item>
          <text:p text:style-name="List_20_1_Content"> <text:span text:style-name="Strong_20_Emphasis">Fault</text:span> : pas d'erreur pour l'instant</text:p>
        </text:list-item>
        <text:list-item>
          <text:p text:style-name="List_20_1_Content"> System switch : off. Ce commutateur hardware piloté par soft permet de commander une alimentation avec VSYS sur J3 pour des périphériques externes :</text:p>
          <text:list text:style-name="List_20_1">
            <text:list-item>
              <text:p text:style-name="List_20_1_Content"> off – la broche VSYS est inactive– la broche VSYS est inactive</text:p>
            </text:list-item>
            <text:list-item>
              <text:p text:style-name="List_20_1_Content"> 500mA – La broche VSYS fournit jusqu’à 500mA</text:p>
            </text:list-item>
            <text:list-item>
              <text:p text:style-name="List_20_1_Content_Last"> 2100mA – La broche VSYS fournit jusqu’à 2100mA</text:p>
            </text:list-item>
          </text:list>
        </text:list-item>
      </text:list>
      <text:h text:style-name="Heading_20_3" text:outline-level="3"><text:bookmark-start text:name="__RefHeading___menu_wake_up_7"/><text:bookmark-start text:name="menu_wake_up"/>Menu Wake up<text:bookmark-end text:name="__RefHeading___menu_wake_up_7"/><text:bookmark-end text:name="menu_wake_up"/></text:h>
      <text:p text:style-name="Text_20_body">Cela permet de programmer le réveil automatique du Raspberry aux jours et horaires définis.</text:p>
      <text:p text:style-name="Text_20_body">Cela ne fonctionne qu'en alimentant le Raspberry depuis la prise USB de la PiJuice ou quand il y a un fonctionnement sur batterie.</text:p>
      <text:h text:style-name="Heading_20_3" text:outline-level="3"><text:bookmark-start text:name="__RefHeading___menu_system_task_8"/><text:bookmark-start text:name="menu_system_task"/>Menu System Task<text:bookmark-end text:name="__RefHeading___menu_system_task_8"/><text:bookmark-end text:name="menu_system_task"/></text:h>
      <text:p text:style-name="Text_20_body">Ce menu permet de gérer les tâches système.</text:p>
      <text:list text:style-name="List_20_1" text:continue-numbering="false">
        <text:list-item>
          <text:p text:style-name="List_20_1_Content_First"> WatchDog : pour régler la minuterie du chien de garde ce qui est utile une réinitialisation automatique au bout d'un laps de temps si le Raspberry Pi est bloqué et cela sans devoir être physiquement présent. Par défaut 4 minutes</text:p>
        </text:list-item>
        <text:list-item>
          <text:p text:style-name="List_20_1_Content"> Wake on charge : configure le réveil en fonction du niveau de charge ;</text:p>
        </text:list-item>
        <text:list-item>
          <text:p text:style-name="List_20_1_Content"> Min charge : déclenche l'arrêt du Raspberry en dessous du seuil de charge de la batterie. Le type d’arrêt du système peut être réglé sous “Événements système” dans le menu “Faible charge”.</text:p>
        </text:list-item>
        <text:list-item>
          <text:p text:style-name="List_20_1_Content_Last"> Min battery voltage : déclenche l'arrêt du Raspberry en dessous d'un niveau minimum de tension de la batterie. Le type d’arrêt du système peut être réglé sous “Événements système” .</text:p>
        </text:list-item>
      </text:list>
      <text:p text:style-name="Text_20_body">Le réglage du Watchdog définit le temps après lequel il sera mis sous tension s’il ne reçoit pas de signal de battement de cœur. Le pas de temps est en minutes, de sorte que le délai d’attente minimum est d’une minute et le maximum est de 65535 minutes (45 jours et demi). Le nombre peut être n’importe quel nombre entier compris entre un et 65535. Si vous réglez l’heure sur zéro, le chien de garde sera désactiv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ysteme:raspberry:pijuice</dc:title>
  </office:meta>
</office:document-meta>
</file>