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ysteme:balena:openbalenainstall"/><text:bookmark-start text:name="__RefHeading___installer_openbalena_1"/><text:bookmark-start text:name="installer_openbalena"/>Installer OpenBalena<text:bookmark-end text:name="__RefHeading___installer_openbalena_1"/><text:bookmark-end text:name="installer_openbalena"/></text:h>
      <text:h text:style-name="Heading_20_2" text:outline-level="2"><text:bookmark-start text:name="__RefHeading___ressources_2"/><text:bookmark-start text:name="ressources"/>Ressources<text:bookmark-end text:name="__RefHeading___ressources_2"/><text:bookmark-end text:name="ressources"/></text:h>
      <text:p text:style-name="Text_20_body">Liens :</text:p>
      <text:list text:style-name="List_20_1" text:continue-numbering="false">
        <text:list-item/>
      </text:list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list text:style-name="List_20_1" text:continue-numbering="false">
        <text:list-item>
          <text:p text:style-name="LastListParagraph_List_20_1_Content_First"> Installer les dépendances</text:p>
        </text:list-item>
      </text:list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# apt-get update &amp;&amp; apt-get install -y build-essential git</text:p>
          </table:table-cell>
        </table:table-row>
      </table:table>
      <text:list text:style-name="List_20_1" text:continue-numbering="false">
        <text:list-item>
          <text:p text:style-name="List_20_1_Content_First"> Création d'un utilisateur balena<text:line-break/></text:p>
        </text:list-item>
      </text:list>
      <table:table table:style-name="Table1_Indentation_Level1">
        <table:table-column table:style-name="odt_auto_style_table_column_2_1"/>
        <table:table-row>
          <table:table-cell office:value-type="string" table:style-name="tablecell">
            <text:p text:style-name="Preformatted_20_Text"># adduser balena</text:p>
          </table:table-cell>
        </table:table-row>
      </table:table>
      <text:list text:style-name="List_20_1" text:continue-numbering="true">
        <text:list-item/>
        <text:list-item>
          <text:p text:style-name="LastListParagraph_List_20_1_Content_First"> donner les droits admin :</text:p>
        </text:list-item>
      </text:list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# usermod -aG sudo balena</text:p>
          </table:table-cell>
        </table:table-row>
      </table:table>
      <text:list text:style-name="List_20_1" text:continue-numbering="false">
        <text:list-item>
          <text:p text:style-name="LastListParagraph_List_20_1_Content_First"> Installer docker:</text:p>
        </text:list-item>
      </text:list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# apt-get install docker.io</text:p>
          </table:table-cell>
        </table:table-row>
      </table:table>
      <text:list text:style-name="List_20_1" text:continue-numbering="false">
        <text:list-item>
          <text:p text:style-name="LastListParagraph_List_20_1_Content_First"> ajouter le compte balena au groupe docker :</text:p>
        </text:list-item>
      </text:list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# usermod -aG docker balena</text:p>
          </table:table-cell>
        </table:table-row>
      </table:table>
      <text:list text:style-name="List_20_1" text:continue-numbering="false">
        <text:list-item>
          <text:p text:style-name="LastListParagraph_List_20_1_Content_First"> Installer docker-compose:</text:p>
        </text:list-item>
      </text:list>
      <text:p text:style-name="Text_20_body">&lt;code shell&gt;</text:p>
      <text:h text:style-name="Heading_20_1" text:outline-level="1"><text:bookmark-start text:name="__RefHeading___curl_-l_httpsgithub.comdockercomposereleasesdownload1.24.0docker-compose-linux-x86_64_-ousrlocalbindocker-compose_4"/><text:bookmark-start text:name="curl_-l_httpsgithub.comdockercomposereleasesdownload1.24.0docker-compose-linux-x86_64_-ousrlocalbindocker-compose"/>curl -L https://github.com/docker/compose/releases/download/1.24.0/docker-compose-Linux-x86_64 -o /usr/local/bin/docker-compose<text:bookmark-end text:name="__RefHeading___curl_-l_httpsgithub.comdockercomposereleasesdownload1.24.0docker-compose-linux-x86_64_-ousrlocalbindocker-compose_4"/><text:bookmark-end text:name="curl_-l_httpsgithub.comdockercomposereleasesdownload1.24.0docker-compose-linux-x86_64_-ousrlocalbindocker-compose"/></text:h>
      <text:p text:style-name="Text_20_body">$ chmod +x /usr/local/bin/docker-compose
Test your docker-compose installation with $ docker-compose –version.</text:p>
      <text:p text:style-name="Text_20_body">Install OpenSSL:</text:p>
      <text:p text:style-name="Text_20_body">apt-get install libssl-dev
Install nodejs:</text:p>
      <text:p text:style-name="Text_20_body">apt-get install nodejs
Install NPM:</text:p>
      <text:p text:style-name="Text_20_body">apt-get install npm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name="Table1_Indentation_Level1" style:family="table">
      <style:table-properties fo:margin-top="0.25cm" fo:margin-bottom="0.25cm" table:border-model="collapsing" style:width="481.89pt" style:rel-width="100%" fo:margin-left="1.25cm" table:align="left"/>
    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ysteme:balena:openbalenainstall</dc:title>
  </office:meta>
</office:document-meta>
</file>