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73d6efa58f4f4ee527efea1f60e3c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nt:informatiqueembarquee:microbitdecouverte"/><text:bookmark-start text:name="__RefHeading___realiser_une_animation_avec_la_carte_microbit_1"/><text:bookmark-start text:name="realiser_une_animation_avec_la_carte_microbit"/>Réaliser une animation avec la carte Microbit<text:bookmark-end text:name="__RefHeading___realiser_une_animation_avec_la_carte_microbit_1"/><text:bookmark-end text:name="realiser_une_animation_avec_la_carte_microbit"/></text:h>
      <text:p text:style-name="Text_20_body">Accéder à l'éditeur en ligne  : <text:a xlink:type="simple" xlink:href="https://makecode.microbit.org/" text:style-name="Internet_20_link" text:visited-style-name="Visited_20_Internet_20_Link">https://makecode.microbit.org/</text:a></text:p>
      <text:p text:style-name="Text_20_body"><draw:frame draw:style-name="mediacenter" draw:name="0" text:anchor-type="paragraph" draw:z-index="0" svg:width="32.120416666667cm" style:rel-width="100%" svg:height="9.9483333333333cm" style:rel-height="scale"><draw:image xlink:href="Pictures/9273d6efa58f4f4ee527efea1f60e3c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nt:informatiqueembarquee:microbitdecouverte</dc:title>
  </office:meta>
</office:document-meta>
</file>