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nt:donnee:acloud"/><text:bookmark-start text:name="__RefHeading___activite_big_data_et_cloud_1"/><text:bookmark-start text:name="activite_big_data_et_cloud"/>Activité Big Data et Cloud<text:bookmark-end text:name="__RefHeading___activite_big_data_et_cloud_1"/><text:bookmark-end text:name="activite_big_data_et_cloud"/></text:h>
      <text:h text:style-name="Heading_20_2" text:outline-level="2"><text:bookmark-start text:name="__RefHeading___les_supports_de_stockage_2"/><text:bookmark-start text:name="les_supports_de_stockage"/>Les supports de stockage<text:bookmark-end text:name="__RefHeading___les_supports_de_stockage_2"/><text:bookmark-end text:name="les_supports_de_stockage"/></text:h>
      <text:p text:style-name="Text_20_body">Les données numériques que nous utilisons peuvent être stockées</text:p>
      <text:list text:style-name="List_20_1" text:continue-numbering="false">
        <text:list-item>
          <text:p text:style-name="List_20_1_Content_First"> localement dans nos ordinateurs, nos smartphones</text:p>
        </text:list-item>
        <text:list-item>
          <text:p text:style-name="List_20_1_Content_Last"> ou dans des serveurs sur Internet.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e Cloud : </text:p></table:table-cell></table:table-row></table:table></draw:text-box></draw:frame>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list text:style-name="List_20_1" text:continue-numbering="false"><text:list-item><text:p text:style-name="List_20_1_Content_First"> <text:span text:style-name="Strong_20_Emphasis">Question 1</text:span> : sur quels supports physiques sont stockées localement nos données dans nos ordinateurs ou nos smartphones ?</text:p></text:list-item><text:list-item><text:p text:style-name="List_20_1_Content_Last"> <text:span text:style-name="Strong_20_Emphasis">Question 2</text:span> : </text:p></text:list-item></text:list></table:table-cell></table:table-row></table:table></draw:text-box></draw:frame></text:p>
      <text:h text:style-name="Heading_20_3" text:outline-level="3"><text:bookmark-start text:name="__RefHeading___je_continue_3"/><text:bookmark-start text:name="je_continue"/>Je continue ...<text:bookmark-end text:name="__RefHeading___je_continue_3"/><text:bookmark-end text:name="je_continue"/></text:h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Je reviens à l'accueil SNT du thème <text:a xlink:type="simple" xlink:href="/doku.php/snt/donnee/accueil" text:style-name="Internet_20_link" text:visited-style-name="Visited_20_Internet_20_Link">Les données structurées et leur traitement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nt:donnee:acloud</dc:title>
  </office:meta>
</office:document-meta>
</file>