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2:a4_5"/><text:bookmark-start text:name="__RefHeading___activitegerer_des_utilisateurs_dans_un_domaine_active_directory_contexte_m2l_1"/><text:bookmark-start text:name="activitegerer_des_utilisateurs_dans_un_domaine_active_directory_contexte_m2l"/>Activité : Gérer des utilisateurs dans un domaine Active Directory (contexte M2L)<text:bookmark-end text:name="__RefHeading___activitegerer_des_utilisateurs_dans_un_domaine_active_directory_contexte_m2l_1"/><text:bookmark-end text:name="activitegerer_des_utilisateurs_dans_un_domaine_active_directory_contexte_m2l"/></text:h>
      <text:h text:style-name="Heading_20_2" text:outline-level="2"><text:bookmark-start text:name="__RefHeading___compte-rendu_d_activite_2"/><text:bookmark-start text:name="compte-rendu_d_activite"/>Compte-rendu d'activité<text:bookmark-end text:name="__RefHeading___compte-rendu_d_activite_2"/><text:bookmark-end text:name="compte-rendu_d_activi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rénom étudiant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om étudiant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informations_necessaires_pour_l_activite_3"/><text:bookmark-start text:name="informations_necessaires_pour_l_activite"/>Informations nécessaires pour l'activité :<text:bookmark-end text:name="__RefHeading___informations_necessaires_pour_l_activite_3"/><text:bookmark-end text:name="informations_necessaires_pour_l_activi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om du domaine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mpte d'administration à utiliser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ot de passe</text:p>
          </table:table-cell>
          <table:table-cell office:value-type="string" table:style-name="tablecell"/>
        </table:table-row>
      </table:table>
      <text:p text:style-name="Text_20_body">Console d'administration à utiliser</text:p>
      <text:h text:style-name="Heading_20_4" text:outline-level="4"><text:bookmark-start text:name="__RefHeading___demarche_suivie_pour_cette_activite_4"/><text:bookmark-start text:name="demarche_suivie_pour_cette_activite"/>Démarche suivie pour cette activité<text:bookmark-end text:name="__RefHeading___demarche_suivie_pour_cette_activite_4"/><text:bookmark-end text:name="demarche_suivie_pour_cette_activi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Action</text:p>
          </table:table-cell>
          <table:table-cell office:value-type="string" table:style-name="tableheader">
            <text:p text:style-name="Table_20_Heading"> Commentaires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Nom de l'unité d'organisation créée</text:p>
          </table:table-cell>
          <table:table-cell office:value-type="string" table:style-name="tablecell">
            <text:p text:style-name="tablealignleft">.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Nom de compte </text:p>
          </table:table-cell>
          <table:table-cell office:value-type="string" table:style-name="tablecell">
            <text:p text:style-name="tablealignleft">Mot de passe  </text:p>
          </table:table-cell>
        </table:table-row>
        <table:table-row>
          <table:table-cell office:value-type="string" table:style-name="tablecell">
            <text:p text:style-name="tablealignleft">.  </text:p>
          </table:table-cell>
          <table:table-cell office:value-type="string" table:style-name="tablecell">
            <text:p text:style-name="tablealignleft">.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Groupe </text:p>
          </table:table-cell>
          <table:table-cell office:value-type="string" table:style-name="tableheader">
            <text:p text:style-name="Table_20_Heading">global/domaine local</text:p>
          </table:table-cell>
          <table:table-cell office:value-type="string" table:style-name="tableheader">
            <text:p text:style-name="Table_20_Heading">Membres</text:p>
          </table:table-cell>
        </table:table-row>
        <table:table-row>
          <table:table-cell office:value-type="string" table:style-name="tablecell">
            <text:p text:style-name="tablealignleft">.  </text:p>
          </table:table-cell>
          <table:table-cell office:value-type="string" table:style-name="tablecell">
            <text:p text:style-name="tablealignleft">.  </text:p>
          </table:table-cell>
          <table:table-cell office:value-type="string" table:style-name="tablecell">
            <text:p text:style-name="tablealignleft">. </text:p>
          </table:table-cell>
        </table:table-row>
      </table:table>
      <text:h text:style-name="Heading_20_4" text:outline-level="4"><text:bookmark-start text:name="__RefHeading___arborescence_des_dossier_communs_5"/><text:bookmark-start text:name="arborescence_des_dossier_communs"/>Arborescence des dossier communs<text:bookmark-end text:name="__RefHeading___arborescence_des_dossier_communs_5"/><text:bookmark-end text:name="arborescence_des_dossier_communs"/></text:h>
      <text:h text:style-name="Heading_20_4" text:outline-level="4"><text:bookmark-start text:name="__RefHeading___gestion_des_autorisations_d_acces_aux_dossiers_communs_6"/><text:bookmark-start text:name="gestion_des_autorisations_d_acces_aux_dossiers_communs"/>Gestion des autorisations d'accès aux dossiers communs<text:bookmark-end text:name="__RefHeading___gestion_des_autorisations_d_acces_aux_dossiers_communs_6"/><text:bookmark-end text:name="gestion_des_autorisations_d_acces_aux_dossiers_commu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 UNC du dossier</text:p>
          </table:table-cell>
          <table:table-cell office:value-type="string" table:style-name="tableheader">
            <text:p text:style-name="Table_20_Heading">Groupe domaine local</text:p>
          </table:table-cell>
          <table:table-cell office:value-type="string" table:style-name="tableheader">
            <text:p text:style-name="Table_20_Heading">Autorisations</text:p>
          </table:table-cell>
        </table:table-row>
        <table:table-row>
          <table:table-cell office:value-type="string" table:style-name="tablecell">
            <text:p text:style-name="tablealignleft"> \\M2L-DC</text:p>
          </table:table-cell>
          <table:table-cell office:value-type="string" table:style-name="tablecell">
            <text:p text:style-name="tablealignleft"> .</text:p>
          </table:table-cell>
          <table:table-cell office:value-type="string" table:style-name="tablecell">
            <text:p text:style-name="tablealignleft">.</text:p>
          </table:table-cell>
        </table:table-row>
      </table:table>
      <text:h text:style-name="Heading_20_2" text:outline-level="2"><text:bookmark-start text:name="__RefHeading___revenir_a_l_activite_gestion_des_utilisateurs_7"/><text:bookmark-start text:name="revenir_a_l_activite_gestion_des_utilisateurs"/>Revenir à l'activité Gestion des utilisateurs<text:bookmark-end text:name="__RefHeading___revenir_a_l_activite_gestion_des_utilisateurs_7"/><text:bookmark-end text:name="revenir_a_l_activite_gestion_des_utilisateurs"/></text:h>
      <text:list text:style-name="List_20_1" text:continue-numbering="false">
        <text:list-item>
          <text:p text:style-name="LastListParagraph_List_20_1_Content_First"> <text:a xlink:type="simple" xlink:href="/doku.php/si2/a4_0" text:style-name="Internet_20_link" text:visited-style-name="Visited_20_Internet_20_Link">Activité : Gérer des utilisateurs dans un domaine Active Directory (contexte M2L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2:a4_5</dc:title>
  </office:meta>
</office:document-meta>
</file>