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93c639db5722f1f73a6cbf727b2f48.png"/>
  <manifest:file-entry manifest:media-type="image/png" manifest:full-path="Pictures/550242accfc94c97e22c1274eae8da15.png"/>
  <manifest:file-entry manifest:media-type="image/png" manifest:full-path="Pictures/b81e3624e83ecd544aa00e60726d6095.png"/>
  <manifest:file-entry manifest:media-type="image/png" manifest:full-path="Pictures/8e39fe0ad5545cf49292638d0917f1af.png"/>
  <manifest:file-entry manifest:media-type="image/png" manifest:full-path="Pictures/d29da9e05de8c5bcf7ce1162f4bf3b4a.png"/>
  <manifest:file-entry manifest:media-type="image/png" manifest:full-path="Pictures/b6c2600f2f3d3e241d79b199556747be.png"/>
  <manifest:file-entry manifest:media-type="image/png" manifest:full-path="Pictures/53afcff18c6e7a354426cba2ce384f68.png"/>
  <manifest:file-entry manifest:media-type="image/png" manifest:full-path="Pictures/f183742b164786b2cd4b2285913569cd.png"/>
  <manifest:file-entry manifest:media-type="image/png" manifest:full-path="Pictures/7a53987ed9f68cc8b8207efb62cf5a59.png"/>
  <manifest:file-entry manifest:media-type="image/png" manifest:full-path="Pictures/7ab58b03873f2809bccfa3dc02cb3d3c.png"/>
  <manifest:file-entry manifest:media-type="image/png" manifest:full-path="Pictures/031bcfe07ac4dd7d5429140c3888c8d5.png"/>
  <manifest:file-entry manifest:media-type="image/png" manifest:full-path="Pictures/9019e19851b2823991ca05d93d7b7be1.png"/>
  <manifest:file-entry manifest:media-type="image/png" manifest:full-path="Pictures/a00d048bd0063c74b12f1993731150e4.png"/>
  <manifest:file-entry manifest:media-type="image/png" manifest:full-path="Pictures/b38109614f163be9448566cab2adba7d.png"/>
  <manifest:file-entry manifest:media-type="image/png" manifest:full-path="Pictures/4c320714b62cfdd1500a02d6a6c7723f.png"/>
  <manifest:file-entry manifest:media-type="image/png" manifest:full-path="Pictures/b61ec6bf8809c225a6ddb4c7161d7137.png"/>
  <manifest:file-entry manifest:media-type="image/png" manifest:full-path="Pictures/d04d982100fdb152e66bd0e6b6eb9a1d.png"/>
  <manifest:file-entry manifest:media-type="image/png" manifest:full-path="Pictures/4b57c06a18840fc57de680431bc692c6.png"/>
  <manifest:file-entry manifest:media-type="image/png" manifest:full-path="Pictures/7a6c1f611e12a707a260ffdd459a536b.png"/>
  <manifest:file-entry manifest:media-type="image/png" manifest:full-path="Pictures/a3ff139be683e07825b57c3b86297da4.png"/>
  <manifest:file-entry manifest:media-type="image/png" manifest:full-path="Pictures/4684526284b1545574ac73bff2a405cf.png"/>
  <manifest:file-entry manifest:media-type="image/png" manifest:full-path="Pictures/c71d9f07c4ee2d51368d5e5505aa94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pam:wallix:install"/><text:bookmark-start text:name="__RefHeading___installation_du_bastion_wallix_1"/><text:bookmark-start text:name="installation_du_bastion_wallix"/>Installation du bastion Wallix<text:bookmark-end text:name="__RefHeading___installation_du_bastion_wallix_1"/><text:bookmark-end text:name="installation_du_bastion_wallix"/></text:h>
      <text:list text:style-name="List_20_1" text:continue-numbering="false">
        <text:list-item>
          <text:p text:style-name="List_20_1_Content_First">Dans Proxmox, créer le bastion à partir du modèle de template</text:p>
          <text:list text:style-name="List_20_1">
            <text:list-item>
              <text:p text:style-name="List_20_1_Content"> Démarrer le Bastion </text:p>
            </text:list-item>
          </text:list>
          <text:p text:style-name="LastListParagraph_Text_20_body"><draw:frame draw:style-name="mediacenter" draw:name="0" text:anchor-type="paragraph" draw:z-index="0" svg:width="28.045833333333cm" style:rel-width="100%" svg:height="22.807083333333cm" style:rel-height="scale"><draw:image xlink:href="Pictures/ce93c639db5722f1f73a6cbf727b2f48.png" xlink:type="simple" xlink:show="embed" xlink:actuate="onLoad"/></draw:frame></text:p>
        </text:list-item>
      </text:list>
      <text:p text:style-name="Text_20_body"><draw:frame draw:style-name="mediacenter" draw:name="1" text:anchor-type="paragraph" draw:z-index="1" svg:width="44.60875cm" style:rel-width="100%" svg:height="28.09875cm" style:rel-height="scale"><draw:image xlink:href="Pictures/550242accfc94c97e22c1274eae8da15.png" xlink:type="simple" xlink:show="embed" xlink:actuate="onLoad"/></draw:frame></text:p>
      <text:p text:style-name="Text_20_body"><draw:frame draw:style-name="mediacenter" draw:name="2" text:anchor-type="paragraph" draw:z-index="2" svg:width="44.60875cm" style:rel-width="100%" svg:height="28.09875cm" style:rel-height="scale"><draw:image xlink:href="Pictures/b81e3624e83ecd544aa00e60726d6095.png" xlink:type="simple" xlink:show="embed" xlink:actuate="onLoad"/></draw:frame></text:p>
      <text:p text:style-name="Text_20_body">Le mot de passe initial du compte <text:span text:style-name="Strong_20_Emphasis">wabadmin</text:span> est <text:span text:style-name="Strong_20_Emphasis">SecureWabAdmin</text:span>. Il est nécessaire de le changer par un mot de passe fort. </text:p>
      <text:p text:style-name="Text_20_body"><draw:frame draw:style-name="mediacenter" draw:name="3" text:anchor-type="paragraph" draw:z-index="3" svg:width="44.60875cm" style:rel-width="100%" svg:height="28.09875cm" style:rel-height="scale"><draw:image xlink:href="Pictures/8e39fe0ad5545cf49292638d0917f1af.png" xlink:type="simple" xlink:show="embed" xlink:actuate="onLoad"/></draw:frame></text:p>
      <text:p text:style-name="Text_20_body"><draw:frame draw:style-name="mediacenter" draw:name="4" text:anchor-type="paragraph" draw:z-index="4" svg:width="44.60875cm" style:rel-width="100%" svg:height="28.09875cm" style:rel-height="scale"><draw:image xlink:href="Pictures/d29da9e05de8c5bcf7ce1162f4bf3b4a.png" xlink:type="simple" xlink:show="embed" xlink:actuate="onLoad"/></draw:frame></text:p>
      <text:p text:style-name="Text_20_body"><draw:frame draw:style-name="mediacenter" draw:name="5" text:anchor-type="paragraph" draw:z-index="5" svg:width="44.60875cm" style:rel-width="100%" svg:height="28.09875cm" style:rel-height="scale"><draw:image xlink:href="Pictures/b6c2600f2f3d3e241d79b199556747be.png" xlink:type="simple" xlink:show="embed" xlink:actuate="onLoad"/></draw:frame></text:p>
      <text:p text:style-name="Text_20_body"><draw:frame draw:style-name="mediacenter" draw:name="6" text:anchor-type="paragraph" draw:z-index="6" svg:width="44.60875cm" style:rel-width="100%" svg:height="28.09875cm" style:rel-height="scale"><draw:image xlink:href="Pictures/53afcff18c6e7a354426cba2ce384f68.png" xlink:type="simple" xlink:show="embed" xlink:actuate="onLoad"/></draw:frame></text:p>
      <text:p text:style-name="Text_20_body"><draw:frame draw:style-name="mediacenter" draw:name="7" text:anchor-type="paragraph" draw:z-index="7" svg:width="44.60875cm" style:rel-width="100%" svg:height="26.617083333333cm" style:rel-height="scale"><draw:image xlink:href="Pictures/f183742b164786b2cd4b2285913569cd.png" xlink:type="simple" xlink:show="embed" xlink:actuate="onLoad"/></draw:frame></text:p>
      <text:p text:style-name="Text_20_body"><draw:frame draw:style-name="mediacenter" draw:name="8" text:anchor-type="paragraph" draw:z-index="8" svg:width="44.60875cm" style:rel-width="100%" svg:height="26.617083333333cm" style:rel-height="scale"><draw:image xlink:href="Pictures/7a53987ed9f68cc8b8207efb62cf5a59.png" xlink:type="simple" xlink:show="embed" xlink:actuate="onLoad"/></draw:frame></text:p>
      <text:p text:style-name="Text_20_body"><draw:frame draw:style-name="mediacenter" draw:name="9" text:anchor-type="paragraph" draw:z-index="9" svg:width="44.60875cm" style:rel-width="100%" svg:height="26.617083333333cm" style:rel-height="scale"><draw:image xlink:href="Pictures/7ab58b03873f2809bccfa3dc02cb3d3c.png" xlink:type="simple" xlink:show="embed" xlink:actuate="onLoad"/></draw:frame></text:p>
      <text:p text:style-name="Text_20_body"><draw:frame draw:style-name="mediacenter" draw:name="10" text:anchor-type="paragraph" draw:z-index="10" svg:width="44.60875cm" style:rel-width="100%" svg:height="26.617083333333cm" style:rel-height="scale"><draw:image xlink:href="Pictures/031bcfe07ac4dd7d5429140c3888c8d5.png" xlink:type="simple" xlink:show="embed" xlink:actuate="onLoad"/></draw:frame></text:p>
      <text:p text:style-name="Text_20_body"><draw:frame draw:style-name="mediacenter" draw:name="11" text:anchor-type="paragraph" draw:z-index="11" svg:width="44.60875cm" style:rel-width="100%" svg:height="26.617083333333cm" style:rel-height="scale"><draw:image xlink:href="Pictures/9019e19851b2823991ca05d93d7b7be1.png" xlink:type="simple" xlink:show="embed" xlink:actuate="onLoad"/></draw:frame></text:p>
      <text:p text:style-name="Text_20_body"><draw:frame draw:style-name="mediacenter" draw:name="12" text:anchor-type="paragraph" draw:z-index="12" svg:width="44.60875cm" style:rel-width="100%" svg:height="26.617083333333cm" style:rel-height="scale"><draw:image xlink:href="Pictures/a00d048bd0063c74b12f1993731150e4.png" xlink:type="simple" xlink:show="embed" xlink:actuate="onLoad"/></draw:frame></text:p>
      <text:p text:style-name="Text_20_body"><draw:frame draw:style-name="mediacenter" draw:name="13" text:anchor-type="paragraph" draw:z-index="13" svg:width="44.60875cm" style:rel-width="100%" svg:height="26.617083333333cm" style:rel-height="scale"><draw:image xlink:href="Pictures/b38109614f163be9448566cab2adba7d.png" xlink:type="simple" xlink:show="embed" xlink:actuate="onLoad"/></draw:frame></text:p>
      <text:p text:style-name="Text_20_body"><draw:frame draw:style-name="mediacenter" draw:name="14" text:anchor-type="paragraph" draw:z-index="14" svg:width="44.60875cm" style:rel-width="100%" svg:height="26.617083333333cm" style:rel-height="scale"><draw:image xlink:href="Pictures/4c320714b62cfdd1500a02d6a6c7723f.png" xlink:type="simple" xlink:show="embed" xlink:actuate="onLoad"/></draw:frame></text:p>
      <text:p text:style-name="Text_20_body"><draw:frame draw:style-name="mediacenter" draw:name="15" text:anchor-type="paragraph" draw:z-index="15" svg:width="44.60875cm" style:rel-width="100%" svg:height="26.617083333333cm" style:rel-height="scale"><draw:image xlink:href="Pictures/b61ec6bf8809c225a6ddb4c7161d7137.png" xlink:type="simple" xlink:show="embed" xlink:actuate="onLoad"/></draw:frame></text:p>
      <text:p text:style-name="Text_20_body"><draw:frame draw:style-name="mediacenter" draw:name="16" text:anchor-type="paragraph" draw:z-index="16" svg:width="44.60875cm" style:rel-width="100%" svg:height="26.617083333333cm" style:rel-height="scale"><draw:image xlink:href="Pictures/d04d982100fdb152e66bd0e6b6eb9a1d.png" xlink:type="simple" xlink:show="embed" xlink:actuate="onLoad"/></draw:frame></text:p>
      <text:p text:style-name="Text_20_body"><draw:frame draw:style-name="mediacenter" draw:name="17" text:anchor-type="paragraph" draw:z-index="17" svg:width="44.60875cm" style:rel-width="100%" svg:height="26.617083333333cm" style:rel-height="scale"><draw:image xlink:href="Pictures/4b57c06a18840fc57de680431bc692c6.png" xlink:type="simple" xlink:show="embed" xlink:actuate="onLoad"/></draw:frame></text:p>
      <text:p text:style-name="Text_20_body"><draw:frame draw:style-name="mediacenter" draw:name="18" text:anchor-type="paragraph" draw:z-index="18" svg:width="44.60875cm" style:rel-width="100%" svg:height="26.617083333333cm" style:rel-height="scale"><draw:image xlink:href="Pictures/4b57c06a18840fc57de680431bc692c6.png" xlink:type="simple" xlink:show="embed" xlink:actuate="onLoad"/></draw:frame></text:p>
      <text:p text:style-name="Text_20_body"><draw:frame draw:style-name="mediacenter" draw:name="19" text:anchor-type="paragraph" draw:z-index="19" svg:width="44.60875cm" style:rel-width="100%" svg:height="26.617083333333cm" style:rel-height="scale"><draw:image xlink:href="Pictures/7a6c1f611e12a707a260ffdd459a536b.png" xlink:type="simple" xlink:show="embed" xlink:actuate="onLoad"/></draw:frame></text:p>
      <text:p text:style-name="Text_20_body"><draw:frame draw:style-name="mediacenter" draw:name="20" text:anchor-type="paragraph" draw:z-index="20" svg:width="44.60875cm" style:rel-width="100%" svg:height="26.617083333333cm" style:rel-height="scale"><draw:image xlink:href="Pictures/a3ff139be683e07825b57c3b86297da4.png" xlink:type="simple" xlink:show="embed" xlink:actuate="onLoad"/></draw:frame></text:p>
      <text:p text:style-name="Text_20_body"><draw:frame draw:style-name="mediacenter" draw:name="21" text:anchor-type="paragraph" draw:z-index="21" svg:width="44.60875cm" style:rel-width="100%" svg:height="26.617083333333cm" style:rel-height="scale"><draw:image xlink:href="Pictures/4684526284b1545574ac73bff2a405cf.png" xlink:type="simple" xlink:show="embed" xlink:actuate="onLoad"/></draw:frame></text:p>
      <text:p text:style-name="Text_20_body"><draw:frame draw:style-name="mediacenter" draw:name="22" text:anchor-type="paragraph" draw:z-index="22" svg:width="44.60875cm" style:rel-width="100%" svg:height="26.617083333333cm" style:rel-height="scale"><draw:image xlink:href="Pictures/c71d9f07c4ee2d51368d5e5505aa94ae.png" xlink:type="simple" xlink:show="embed" xlink:actuate="onLoad"/></draw:frame></text:p>
      <text:h text:style-name="Heading_20_2" text:outline-level="2"><text:bookmark-start text:name="__RefHeading___configurer_les_certificats_2"/><text:bookmark-start text:name="configurer_les_certificats"/>Configurer les certificats<text:bookmark-end text:name="__RefHeading___configurer_les_certificats_2"/><text:bookmark-end text:name="configurer_les_certificats"/></text:h>
      <text:p text:style-name="Text_20_body">Dans le dossier  /var/wab/apache2/ssl.crt le fichier server.pem est vide.</text:p>
      <text:p text:style-name="Text_20_body">Il est nécessaire de recréer une CA pour signer le certificat du serveur Wallix  et générer le fichier server.pem.</text:p>
      <text:h text:style-name="Heading_20_3" text:outline-level="3"><text:bookmark-start text:name="__RefHeading___creation_de_la_cle_privee_de_l_autorite_de_certification_ca_3"/><text:bookmark-start text:name="creation_de_la_cle_privee_de_l_autorite_de_certification_ca"/>Création de la clé privée de l'autorité de certification (CA)<text:bookmark-end text:name="__RefHeading___creation_de_la_cle_privee_de_l_autorite_de_certification_ca_3"/><text:bookmark-end text:name="creation_de_la_cle_privee_de_l_autorite_de_certification_c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openssl genrsa -aes256 -out ca-key.pem 2048</text:p>
          </table:table-cell>
        </table:table-row>
      </table:table>
      <text:p text:style-name="Text_20_body">Indiquez une pass-phrase pour votre nouvelle clé, pass-phrase qui sera demandé lors de la création du certificat.</text:p>
      <text:h text:style-name="Heading_20_3" text:outline-level="3"><text:bookmark-start text:name="__RefHeading___creation_de_la_requete_de_demande_de_signature_du_certificat_de_la_ca_4"/><text:bookmark-start text:name="creation_de_la_requete_de_demande_de_signature_du_certificat_de_la_ca"/>Création de la requête de demande de signature du certificat de la CA<text:bookmark-end text:name="__RefHeading___creation_de_la_requete_de_demande_de_signature_du_certificat_de_la_ca_4"/><text:bookmark-end text:name="creation_de_la_requete_de_demande_de_signature_du_certificat_de_la_ca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$ openssl req -new -key ca-key.pem -out ca.csr</text:p>
          </table:table-cell>
        </table:table-row>
      </table:table>
      <text:h text:style-name="Heading_20_3" text:outline-level="3"><text:bookmark-start text:name="__RefHeading___generation_du_certificat_auto-signe_du_ca_5"/><text:bookmark-start text:name="generation_du_certificat_auto-signe_du_ca"/>Génération du certificat auto-signé du CA<text:bookmark-end text:name="__RefHeading___generation_du_certificat_auto-signe_du_ca_5"/><text:bookmark-end text:name="generation_du_certificat_auto-signe_du_ca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$ openssl x509 -req -days 365000 -in ca.csr -signkey ca-key.pem -out ca.crt</text:p>
          </table:table-cell>
        </table:table-row>
      </table:table>
      <text:h text:style-name="Heading_20_3" text:outline-level="3"><text:bookmark-start text:name="__RefHeading___generation_du_certificat_avec_signature_par_le_ca_6"/><text:bookmark-start text:name="generation_du_certificat_avec_signature_par_le_ca"/>Génération du certificat avec signature par le CA<text:bookmark-end text:name="__RefHeading___generation_du_certificat_avec_signature_par_le_ca_6"/><text:bookmark-end text:name="generation_du_certificat_avec_signature_par_le_ca"/></text:h>
      <text:p text:style-name="Text_20_body">Le fichier server.csr de demande de signature existe déjà. Il ne reste plus qu'à signer le certificat du serveur server.crt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$ openssl x509 -req -days 365 -CA ca.crt -CAkey ca-key.pem -set_serial 01 -in server.csr -out server.crt</text:p>
          </table:table-cell>
        </table:table-row>
      </table:table>
      <text:h text:style-name="Heading_20_3" text:outline-level="3"><text:bookmark-start text:name="__RefHeading___creation_du_fichier_server.pem_7"/><text:bookmark-start text:name="creation_du_fichier_server.pem"/>Création du fichier server.pem<text:bookmark-end text:name="__RefHeading___creation_du_fichier_server.pem_7"/><text:bookmark-end text:name="creation_du_fichier_server.pem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$ cat server.key server.crt &gt; server.pem</text:p>
          </table:table-cell>
        </table:table-row>
      </table:table>
      <text:h text:style-name="Heading_20_2" text:outline-level="2"><text:bookmark-start text:name="__RefHeading___acceder_au_compte_root_8"/><text:bookmark-start text:name="acceder_au_compte_root"/>Accéder au compte root<text:bookmark-end text:name="__RefHeading___acceder_au_compte_root_8"/><text:bookmark-end text:name="acceder_au_compte_root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wabadmin@wallixbastion $ super<text:line-break/>wabsuper@wallixbastion$ sudo -i<text:line-break/>root@wallixbastion#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pam:wallix:install</dc:title>
  </office:meta>
</office:document-meta>
</file>