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e713db634d4925d683dc7771d0a88a.png"/>
  <manifest:file-entry manifest:media-type="image/png" manifest:full-path="Pictures/ba50d39ba0f01cb8fba94b5f06a66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loud:azure:syncroazure:cloudadconnect:configuration"/><text:bookmark-start text:name="__RefHeading___configuration_pour_la_synchronisation_cloud_azure_ad_connect_1"/><text:bookmark-start text:name="configuration_pour_la_synchronisation_cloud_azure_ad_connect"/>configuration pour la synchronisation cloud Azure AD Connect<text:bookmark-end text:name="__RefHeading___configuration_pour_la_synchronisation_cloud_azure_ad_connect_1"/><text:bookmark-end text:name="configuration_pour_la_synchronisation_cloud_azure_ad_connect"/></text:h>
      <text:h text:style-name="Heading_20_2" text:outline-level="2"><text:bookmark-start text:name="__RefHeading___ressources_2"/><text:bookmark-start text:name="ressources"/>Ressources<text:bookmark-end text:name="__RefHeading___ressources_2"/><text:bookmark-end text:name="ressources"/></text:h>
      <text:p text:style-name="Text_20_body">Lien pour la configuration de l’agent :</text:p>
      <text:list text:style-name="List_20_1" text:continue-numbering="false">
        <text:list-item>
          <text:p text:style-name="LastListParagraph_List_20_1_Content_First"> <text:a xlink:type="simple" xlink:href="https://learn.microsoft.com/fr-fr/azure/active-directory/hybrid/cloud-sync/how-to-configure" text:style-name="Internet_20_link" text:visited-style-name="Visited_20_Internet_20_Link">https://learn.microsoft.com/fr-fr/azure/active-directory/hybrid/cloud-sync/how-to-configure</text:a></text:p>
        </text:list-item>
      </text:list>
      <text:h text:style-name="Heading_20_2" text:outline-level="2"><text:bookmark-start text:name="__RefHeading___configurer_le_provisionement_3"/><text:bookmark-start text:name="configurer_le_provisionement"/>Configurer le provisionement<text:bookmark-end text:name="__RefHeading___configurer_le_provisionement_3"/><text:bookmark-end text:name="configurer_le_provisionement"/></text:h>
      <text:p text:style-name="Text_20_body">Dans le <text:span text:style-name="Strong_20_Emphasis">portail Azure</text:span> avec un <text:span text:style-name="Strong_20_Emphasis">compte administrateur Azure</text:span> :</text:p>
      <text:list text:style-name="List_20_1" text:continue-numbering="false">
        <text:list-item>
          <text:p text:style-name="List_20_1_Content_First"> Accédez à <text:span text:style-name="Strong_20_Emphasis">Azure AD Connect</text:span></text:p>
        </text:list-item>
        <text:list-item>
          <text:p text:style-name="List_20_1_Content"> A gauche sélectionnez <text:span text:style-name="Strong_20_Emphasis">Cloud Sync</text:span> à gauche.</text:p>
        </text:list-item>
        <text:list-item>
          <text:p text:style-name="List_20_1_Content_Last"> Sélectionnez <text:span text:style-name="Strong_20_Emphasis">Nouvelle configuration</text:span> : </text:p>
        </text:list-item>
      </text:list>
      <text:p text:style-name="Text_20_body"><draw:frame draw:style-name="mediacenter" draw:name="0" text:anchor-type="paragraph" draw:z-index="0" svg:width="24.024166666667cm" style:rel-width="100%" svg:height="14.12875cm" style:rel-height="scale"><draw:image xlink:href="Pictures/cfe713db634d4925d683dc7771d0a88a.png" xlink:type="simple" xlink:show="embed" xlink:actuate="onLoad"/></draw:frame></text:p>
      <text:p text:style-name="Text_20_body">Dans l’écran <text:span text:style-name="Strong_20_Emphasis">Configuration</text:span> :</text:p>
      <text:list text:style-name="List_20_1" text:continue-numbering="false">
        <text:list-item>
          <text:p text:style-name="List_20_1_Content_First"> <text:span text:style-name="Strong_20_Emphasis">sélectionnez</text:span> le domaine AD local,</text:p>
        </text:list-item>
        <text:list-item>
          <text:p text:style-name="List_20_1_Content"> et activer <text:span text:style-name="Strong_20_Emphasis">la synchronisation du hachage de mot de passe</text:span>,</text:p>
        </text:list-item>
        <text:list-item>
          <text:p text:style-name="List_20_1_Content_Last"> Cliquez sur <text:span text:style-name="Strong_20_Emphasis">Créer</text:span>.</text:p>
        </text:list-item>
      </text:list>
      <text:p text:style-name="Text_20_body"><draw:frame draw:style-name="mediacenter" draw:name="1" text:anchor-type="paragraph" draw:z-index="1" svg:width="52.440416666667cm" style:rel-width="100%" svg:height="34.977916666667cm" style:rel-height="scale"><draw:image xlink:href="Pictures/ba50d39ba0f01cb8fba94b5f06a662b4.png" xlink:type="simple" xlink:show="embed" xlink:actuate="onLoad"/></draw:frame></text:p>
      <text:h text:style-name="Heading_20_2" text:outline-level="2"><text:bookmark-start text:name="__RefHeading___retour_au_menu_synchronisation_ad_local_et_id_microsoft_entra_4"/><text:bookmark-start text:name="retour_au_menu_synchronisation_ad_local_et_id_microsoft_entra"/>Retour au menu Synchronisation AD local et ID Microsoft Entra<text:bookmark-end text:name="__RefHeading___retour_au_menu_synchronisation_ad_local_et_id_microsoft_entra_4"/><text:bookmark-end text:name="retour_au_menu_synchronisation_ad_local_et_id_microsoft_entra"/></text:h>
      <text:list text:style-name="List_20_1" text:continue-numbering="false">
        <text:list-item>
          <text:p text:style-name="LastListParagraph_List_20_1_Content_First"> <text:a xlink:type="simple" xlink:href="/doku.php/reseau/cloud/azure/syncroazure/cloudadconnect/accueil" text:style-name="Internet_20_link" text:visited-style-name="Visited_20_Internet_20_Link">Synchronisation  AD local et ID Microsoft Entr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loud:azure:syncroazure:cloudadconnect:configuration</dc:title>
  </office:meta>
</office:document-meta>
</file>