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de3b2b322b119147ad389e69e253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cloud:accesdistance:guacamole"/><text:bookmark-start text:name="__RefHeading___apache_guacamole_1"/><text:bookmark-start text:name="apache_guacamole"/>Apache Guacamole<text:bookmark-end text:name="__RefHeading___apache_guacamole_1"/><text:bookmark-end text:name="apache_guacamole"/></text:h>
      <text:p text:style-name="Text_20_body">Lien : <text:a xlink:type="simple" xlink:href="https://guacamole.apache.org/" text:style-name="Internet_20_link" text:visited-style-name="Visited_20_Internet_20_Link">https://guacamole.apache.org/</text:a>
Manuel : <text:a xlink:type="simple" xlink:href="https://guacamole.apache.org/doc/gug/" text:style-name="Internet_20_link" text:visited-style-name="Visited_20_Internet_20_Link">https://guacamole.apache.org/doc/gug/</text:a></text:p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Apache Guacamole est un client d'accès à distance pour les protocoles standards VNC, RDP et SSH.</text:p>
      <text:p text:style-name="Text_20_body">C'est une application Open source sous licence Apache Version 2.0, qui fournit un accès distant depuis un navigateur, avec une application Web en HTML 5.</text:p>
      <text:p text:style-name="Text_20_body"><draw:frame draw:style-name="mediacenter" draw:name="0" text:anchor-type="paragraph" draw:z-index="0" svg:width="8.4666666666667cm" svg:height="13.361458333333cm"><draw:image xlink:href="Pictures/d8de3b2b322b119147ad389e69e253b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cloud:accesdistance:guacamole</dc:title>
  </office:meta>
</office:document-meta>
</file>