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certificat:certificatsopenssh"/><text:bookmark-start text:name="__RefHeading___utiliser_des_certificats_openssh_1"/><text:bookmark-start text:name="utiliser_des_certificats_openssh"/>Utiliser des certificats OpenSSH<text:bookmark-end text:name="__RefHeading___utiliser_des_certificats_openssh_1"/><text:bookmark-end text:name="utiliser_des_certificats_openssh"/></text:h>
      <text:h text:style-name="Heading_20_2" text:outline-level="2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La connexion à distance à un serveur en SSH peut se faire avec des <text:span text:style-name="Strong_20_Emphasis">certificats</text:span> dont le <text:span text:style-name="Strong_20_Emphasis">format est spécifique à OpenSSH</text:span>. </text:p>
      <text:h text:style-name="Heading_20_3" text:outline-level="3"><text:bookmark-start text:name="__RefHeading___rappel_3"/><text:bookmark-start text:name="rappel"/>Rappel<text:bookmark-end text:name="__RefHeading___rappel_3"/><text:bookmark-end text:name="rappel"/></text:h>
      <text:list text:style-name="List_20_1" text:continue-numbering="false">
        <text:list-item>
          <text:p text:style-name="List_20_1_Content_First"> l'<text:span text:style-name="Strong_20_Emphasis">authentification</text:span> sur un serveur distant en SSH consiste à renseigner votre <text:span text:style-name="Strong_20_Emphasis">clé publique</text:span> dans le dossier <text:span text:style-name="Strong_20_Emphasis">~/.ssh/authorized_keys</text:span> du compte existant sur le serveur.</text:p>
        </text:list-item>
        <text:list-item>
          <text:p text:style-name="List_20_1_Content_Last"> Votre <text:span text:style-name="Strong_20_Emphasis">clé privée</text:span> reste sur votre ordinateur client et ne doit pas être communiquée. Cette clé privée peut en plus être protégée par une <text:span text:style-name="Strong_20_Emphasis">passphrase</text:span>.</text:p>
        </text:list-item>
      </text:list>
      <text:h text:style-name="Heading_20_2" text:outline-level="2"><text:bookmark-start text:name="__RefHeading___configuration_du_service_ssh_du_serveur_4"/><text:bookmark-start text:name="configuration_du_service_ssh_du_serveur"/>Configuration du service SSH du serveur<text:bookmark-end text:name="__RefHeading___configuration_du_service_ssh_du_serveur_4"/><text:bookmark-end text:name="configuration_du_service_ssh_du_serveur"/></text:h>
      <text:p text:style-name="Text_20_body">Avec Debian, la configuration d'un serveur SSH se fait dans le fichier <text:span text:style-name="Strong_20_Emphasis">/etc/ssh/sshd_config</text:span> :</text:p>
      <text:list text:style-name="List_20_1" text:continue-numbering="false">
        <text:list-item>
          <text:p text:style-name="List_20_1_Content_First">La directive <text:span text:style-name="Strong_20_Emphasis">PasswordAuthentication</text:span> doit être fixée à <text:span text:style-name="Strong_20_Emphasis">no</text:span> pour interdire l'authentification par mot de passe. <text:span text:style-name="Strong_20_Emphasis">ATTENTION</text:span> : Cela n'est à faire que si vous avez correctement configuré une authentification par clé SSH ou certificat.</text:p>
        </text:list-item>
        <text:list-item>
          <text:p text:style-name="List_20_1_Content_Last">dans le dossier <text:span text:style-name="Strong_20_Emphasis">/etc/ssh</text:span> se trouve plusieurs types de clés privées, avec les clés publiques associées, générées  automatiquement, que peut utiliser le serveur SSH :  <text:span text:style-name="Strong_20_Emphasis">sshhostecdsakey</text:span> (sshhostecdsakey.pub) , <text:span text:style-name="Strong_20_Emphasis">sshhostrsakey</text:span> (sshhostrsakey.pub) et <text:span text:style-name="Strong_20_Emphasis">sshhosted25519key</text:span> (sshhosted25519key.pub).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ur <text:span text:style-name="Strong_20_Emphasis">vérifier</text:span> le paramétrage du serveur SSH, lancez la commande suivante en mode debug : </text:p><table:table table:style-name="Table"><table:table-column table:style-name="odt_auto_style_table_column_2_1"/><table:table-row><table:table-cell office:value-type="string" table:style-name="tablecell"><text:p text:style-name="Preformatted_20_Text">$ sudo /usr/sbin/sshd -d</text:p></table:table-cell></table:table-row></table:table></table:table-cell></table:table-row></table:table></draw:text-box></draw:frame></text:p>
      <text:p text:style-name="Text_20_body">La commande suivante permet d'afficher ces différents clés publiques d'un serveur SSH (RSA, ECDSA et ED25519)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$ ssk-keyscan adresseIPserveurssh</text:p>
          </table:table-cell>
        </table:table-row>
      </table:table>
      <text:h text:style-name="Heading_20_2" text:outline-level="2"><text:bookmark-start text:name="__RefHeading___generation_du_couple_de_cles_priveepublique_par_le_client_5"/><text:bookmark-start text:name="generation_du_couple_de_cles_priveepublique_par_le_client"/>Génération du couple de clés privée / publique par le client<text:bookmark-end text:name="__RefHeading___generation_du_couple_de_cles_priveepublique_par_le_client_5"/><text:bookmark-end text:name="generation_du_couple_de_cles_priveepublique_par_le_client"/></text:h>
      <text:p text:style-name="Text_20_body">Utilisation de l'utilitaire <text:span text:style-name="Strong_20_Emphasis">ssh-keygen</text:span> avec les options possibles suivantes : </text:p>
      <text:list text:style-name="List_20_1" text:continue-numbering="false">
        <text:list-item>
          <text:p text:style-name="List_20_1_Content_First">option <text:span text:style-name="Strong_20_Emphasis">-t</text:span> : préciser le type de clés :  dsa, rsa, ecdsa ou ed25519 (valeur par défaut) ;</text:p>
          <text:list text:style-name="List_20_1">
            <text:list-item>
              <text:p text:style-name="List_20_1_Content"> option <text:span text:style-name="Strong_20_Emphasis">-b</text:span> : préciser la longueur de la clé (2048 par défaut).</text:p>
            </text:list-item>
            <text:list-item>
              <text:p text:style-name="List_20_1_Content_Last"> option <text:span text:style-name="Strong_20_Emphasis">-C</text:span> : préciser un commentaire pour identifier la clé publique : courriel, nom, etc..</text:p>
            </text:list-item>
          </text:list>
        </text:list-item>
      </text:list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$ ssh-keygen -C "Charles Técher"</text:p>
          </table:table-cell>
        </table:table-row>
      </table:table>
      <text:p text:style-name="Text_20_body">Les clés privée et publique sont enregistrées dans le dossier <text:span text:style-name="Strong_20_Emphasis">~/.ssh</text:span> :  <text:span text:style-name="Strong_20_Emphasis">ided25519</text:span> et <text:span text:style-name="Strong_20_Emphasis">ided25519.pub</text:span>. </text:p>
      <text:list text:style-name="List_20_1" text:continue-numbering="false">
        <text:list-item>
          <text:p text:style-name="LastListParagraph_List_20_1_Content_First">sécuriser la clé privée</text:p>
        </text:list-item>
      </text:list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$ chmod 600 ~/.ssh/id_ed25519</text:p>
          </table:table-cell>
        </table:table-row>
      </table:table>
      <text:p text:style-name="Text_20_body"><draw:frame draw:style-name="PluginODTAutoStyle_Frame_13_text_frame" draw:name="Frame2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La passphrase de la clé privée peut être modifiée avec la commande suivante :</text:p><text:p text:style-name="Preformatted_20_Text">$ ssh-keygen -p -f .ssh/id_ed25519</text:p></table:table-cell></table:table-row></table:table></draw:text-box></draw:frame></text:p>
      <text:p text:style-name="Text_20_body"><draw:frame draw:style-name="PluginODTAutoStyle_Frame_17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La clé publique peut être affichée (et générée) à partir de la clé privée :</text:p><text:p text:style-name="Preformatted_20_Text">$ ssh-keygen -y -f .ssh/id_ed25519</text:p></table:table-cell></table:table-row></table:table></draw:text-box></draw:frame></text:p>
      <text:h text:style-name="Heading_20_2" text:outline-level="2"><text:bookmark-start text:name="__RefHeading___parametrage_du_compte_du_serveur_avec_votre_cle_publique_6"/><text:bookmark-start text:name="parametrage_du_compte_du_serveur_avec_votre_cle_publique"/>Paramètrage du compte du serveur avec votre clé publique<text:bookmark-end text:name="__RefHeading___parametrage_du_compte_du_serveur_avec_votre_cle_publique_6"/><text:bookmark-end text:name="parametrage_du_compte_du_serveur_avec_votre_cle_publique"/></text:h>
      <text:p text:style-name="Text_20_body">Sur le serveur distant, vous souhaitez permettre une authentification avec votre <text:span text:style-name="Strong_20_Emphasis">clé publique ssh</text:span>.</text:p>
      <text:p text:style-name="Text_20_body">Pour cela, il suffit de <text:span text:style-name="Strong_20_Emphasis">copier</text:span> le contenu de votre clé publique dans le fichier <text:span text:style-name="Strong_20_Emphasis">~/.ssh/authorizedkeys</text:span> du compte linux du serveur, compte avec lequel vous souhaitez <text:span text:style-name="Strong_20_Emphasis">ouvrir une session</text:span>.</text:p>
      <text:list text:style-name="List_20_1" text:continue-numbering="false">
        <text:list-item>
          <text:p text:style-name="LastListParagraph_List_20_1_Content_First">Exemple de copie automatique de la clé publique pour un compte appelé <text:span text:style-name="Strong_20_Emphasis">sio</text:span> créé sur le serveur distant :</text:p>
        </text:list-item>
      </text:list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ssh-copy-id sio@ipserveur</text:p>
          </table:table-cell>
        </table:table-row>
      </table:table>
      <text:list text:style-name="List_20_1" text:continue-numbering="false">
        <text:list-item>
          <text:p text:style-name="LastListParagraph_List_20_1_Content_First">Exemple de copie manuelle de la clé publique pour un compte appelé <text:span text:style-name="Strong_20_Emphasis">sio</text:span> créé sur le serveur distant :</text:p>
        </text:list-item>
      </text:list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cat ~/.ssh/id_ed25519.pub | ssh sio@ipserveur "cat &gt;&gt; ~/.ssh/authorized_keys"</text:p>
          </table:table-cell>
        </table:table-row>
      </table:table>
      <text:h text:style-name="Heading_20_2" text:outline-level="2"><text:bookmark-start text:name="__RefHeading___gestion_des_serveurs_connus_7"/><text:bookmark-start text:name="gestion_des_serveurs_connus"/>Gestion des serveurs connus<text:bookmark-end text:name="__RefHeading___gestion_des_serveurs_connus_7"/><text:bookmark-end text:name="gestion_des_serveurs_connus"/></text:h>
      <text:p text:style-name="Text_20_body">Votre client SSH va <text:span text:style-name="Strong_20_Emphasis">vérifier l'identité du serveur distant</text:span> avant de se connecter. Le fichier <text:span text:style-name="Strong_20_Emphasis">/etc/ssh/sshconfig</text:span> permet de  configurer le client SSH pour tous les utilisateurs de votre ordinateur, et le fichier <text:span text:style-name="Strong_20_Emphasis">~/.ssh/config</text:span> uniquement pour l'utilisateur qui a ouvert une session.</text:p>
      <text:p text:style-name="Text_20_body">Lors de la <text:span text:style-name="Strong_20_Emphasis">première connexion</text:span> du client sur le serveur distant, vous recevez un <text:span text:style-name="Strong_20_Emphasis">message d'avertissement</text:span> et vous devez confirmer, à vos risques et périls, que vous acceptez de vous connecter à ce serveur. Dans ce cas, une trace du serveur (<text:span text:style-name="Strong_20_Emphasis">empreinte SSHFP</text:span> - SSH FingerPrint), est enregistrée dans le fichier <text:span text:style-name="Strong_20_Emphasis">~/.ssh/knownhosts</text:span>. Lors d'une prochaine connexion, si la trace d'une connexion précédente est trouvée, vous n'aurez plus le message d'avertissement.</text:p>
      <text:p text:style-name="Text_20_body">La commande suivante permet de <text:span text:style-name="Strong_20_Emphasis">prendre connaissance de l'empreinte</text:span> de la <text:span text:style-name="Strong_20_Emphasis">clé publique</text:span> du serveur distant, et de la communiquer aux utilisateurs client pour <text:span text:style-name="Strong_20_Emphasis">vérification</text:span> :</text:p>
      <text:p text:style-name="Preformatted_20_Text"># sur le serveur distant<text:line-break/>$ ssh-keygen -l -f /etc/ssh/ssh_host_ed25519_key.pub<text:line-break/><text:line-break/># depuis votre client<text:line-break/>$ ssh sio@adresseIP "ssh-keygen -l -f /etc/ssh/ssh_host_ed25519_key.pub"</text:p>
      <text:h text:style-name="Heading_20_2" text:outline-level="2"><text:bookmark-start text:name="__RefHeading___inconvenients_de_l_usage_des_cles_publiques_8"/><text:bookmark-start text:name="inconvenients_de_l_usage_des_cles_publiques"/>Inconvénients de l'usage des clés publiques<text:bookmark-end text:name="__RefHeading___inconvenients_de_l_usage_des_cles_publiques_8"/><text:bookmark-end text:name="inconvenients_de_l_usage_des_cles_publiques"/></text:h>
      <text:p text:style-name="Text_20_body">Les clés publiques d'un serveur peuvent être changées et ne plus être celles  initialement crées. C'est le cas lors d'une attaque de type <text:span text:style-name="Strong_20_Emphasis">Man-In-The-Middle</text:span>.</text:p>
      <text:p text:style-name="Text_20_body">De même, il n'est pas possible de garantir que la clé publique d'un client soit <text:span text:style-name="Strong_20_Emphasis">légitime</text:span> car il est facile de générer une clé publique, avec un commentaire de son choix et de la communiquer.</text:p>
      <text:p text:style-name="Text_20_body">L'utilisation d'un certificat ajoute des informations d'identité et ce <text:span text:style-name="Strong_20_Emphasis">certificat est signé</text:span> par une autorité de certification reconnue. </text:p>
      <text:p text:style-name="Text_20_body">La signature du certificat est un haché des données du certificat chiffrée par la <text:span text:style-name="Strong_20_Emphasis">clé privée de l'autorité de certification reconnue</text:span>.</text:p>
      <text:p text:style-name="Text_20_body">En utilisant la <text:span text:style-name="Strong_20_Emphasis">clé publique</text:span> de l'autorité de certification reconnue, il est possible de <text:span text:style-name="Strong_20_Emphasis">déchiffrer</text:span> la signature et de comparer ensuite les hachés.</text:p>
      <text:h text:style-name="Heading_20_2" text:outline-level="2"><text:bookmark-start text:name="__RefHeading___generation_des_certificats_openssh_9"/><text:bookmark-start text:name="generation_des_certificats_openssh"/>Génération des certificats OpenSSH<text:bookmark-end text:name="__RefHeading___generation_des_certificats_openssh_9"/><text:bookmark-end text:name="generation_des_certificats_openssh"/></text:h>
      <text:p text:style-name="Text_20_body">OpenSSH permet de générer des <text:span text:style-name="Strong_20_Emphasis">certificats spécifiques à OpenSSH</text:span>. Ce ne sont pas des certificats x509 utilisés avec SSL/TLS (https, sftp, etc.)</text:p>
      <text:p text:style-name="Text_20_body">La création d'un certificat utilisateur ou serveur nécessite la signature par une <text:span text:style-name="Strong_20_Emphasis">clé privée</text:span> qui représente alors l'<text:span text:style-name="Strong_20_Emphasis">autorité de certification</text:span>.</text:p>
      <text:p text:style-name="Text_20_body"><draw:frame draw:style-name="PluginODTAutoStyle_Frame_25_text_frame" draw:name="Frame4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L'autorité de certification (CA) doit être hébergée sur un serveur très sécurisé, et, de manière idéale, offline quand il n'est pas utilisé.</text:p></table:table-cell></table:table-row></table:table></draw:text-box></draw:frame></text:p>
      <text:p text:style-name="Text_20_body">Pour cette démarche, la CA sera hébergée sur le serveur distant.</text:p>
      <text:h text:style-name="Heading_20_3" text:outline-level="3"><text:bookmark-start text:name="__RefHeading___creation_de_la_cle_privee_sur_le_serveur_distant_avec_le_nom_ca_key_10"/><text:bookmark-start text:name="creation_de_la_cle_privee_sur_le_serveur_distant_avec_le_nom_ca_key"/>Création de la clé privée sur le serveur distant avec le nom ca_key<text:bookmark-end text:name="__RefHeading___creation_de_la_cle_privee_sur_le_serveur_distant_avec_le_nom_ca_key_10"/><text:bookmark-end text:name="creation_de_la_cle_privee_sur_le_serveur_distant_avec_le_nom_ca_key"/></text:h>
      <text:p text:style-name="Preformatted_20_Text">$ ssh-keygen -f ca_key -C "SSH cle de la CA"</text:p>
      <text:p text:style-name="Text_20_body">Cela génère 2 fichiers :</text:p>
      <text:list text:style-name="List_20_1" text:continue-numbering="false">
        <text:list-item>
          <text:p text:style-name="List_20_1_Content_First"> <text:span text:style-name="Strong_20_Emphasis">ca_key</text:span> :  clé privée de la CA</text:p>
        </text:list-item>
        <text:list-item>
          <text:p text:style-name="List_20_1_Content_Last"> <text:span text:style-name="Strong_20_Emphasis">cakey.pub</text:span> : clé publique de la CA</text:p>
        </text:list-item>
      </text:list>
      <text:h text:style-name="Heading_20_3" text:outline-level="3"><text:bookmark-start text:name="__RefHeading___creation_d_un_certificat_pour_le_client_11"/><text:bookmark-start text:name="creation_d_un_certificat_pour_le_client"/>Création d'un certificat pour le client<text:bookmark-end text:name="__RefHeading___creation_d_un_certificat_pour_le_client_11"/><text:bookmark-end text:name="creation_d_un_certificat_pour_le_client"/></text:h>
      <text:p text:style-name="Text_20_body"><draw:frame draw:style-name="PluginODTAutoStyle_Frame_29_text_frame" draw:name="Frame5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La configuration d'un serveur distant pour <text:span text:style-name="Strong_20_Emphasis">utiliser des certificats OpenSSH</text:span>, signés par <text:span text:style-name="Strong_20_Emphasis">une ou plusieurs clés privées (CA)</text:span> connues de l'administrateur (configuration du serveur distant), <text:span text:style-name="Strong_20_Emphasis">ne nécessite plus</text:span> la mise à jour sur le serveur distant d'un fichier <text:span text:style-name="Strong_20_Emphasis">.ssh/authorizedkeys</text:span> contenant les clés publiques des utilisateurs pour chaque compte du serveur distant pouvant être utilisé.</text:p></table:table-cell></table:table-row></table:table></draw:text-box></draw:frame></text:p>
      <text:list text:style-name="List_20_1" text:continue-numbering="false">
        <text:list-item>
          <text:p text:style-name="LastListParagraph_List_20_1_Content_First">sur le serveur distant, supprimez le fichier <text:span text:style-name="Strong_20_Emphasis">.ssh/authorizedkeys</text:span> du compte pour lequel vous souhaitez configurer l'<text:span text:style-name="Strong_20_Emphasis">authentification par certificat OpenSSH</text:span>.</text:p>
        </text:list-item>
      </text:list>
      <text:p text:style-name="Preformatted_20_Text">$ rm ~/.ssh/authorized_keys</text:p>
      <text:p text:style-name="Text_20_body">Pour la création du certificat du client, il est nécessaire de préciser :</text:p>
      <text:list text:style-name="List_20_1" text:continue-numbering="false">
        <text:list-item>
          <text:p text:style-name="List_20_1_Content_First"> <text:span text:style-name="Strong_20_Emphasis">-s</text:span> : la clé privée de la CA qui signe le certificat</text:p>
        </text:list-item>
        <text:list-item>
          <text:p text:style-name="List_20_1_Content"> <text:span text:style-name="Strong_20_Emphasis">-I</text:span> : l'identifiant du certificat client. Pour l'exemple un utilisateur appelé CLIENTPRENOM.</text:p>
        </text:list-item>
        <text:list-item>
          <text:p text:style-name="List_20_1_Content"> <text:span text:style-name="Strong_20_Emphasis">-n</text:span> :  le login autorisé pour ce client sur le serveur. Il s'agit dans l'exemple du compte linux sio. </text:p>
        </text:list-item>
        <text:list-item>
          <text:p text:style-name="List_20_1_Content"> <text:span text:style-name="Strong_20_Emphasis">-V</text:span> : la validité du certificat. En général une année.</text:p>
        </text:list-item>
        <text:list-item>
          <text:p text:style-name="List_20_1_Content_Last"> la <text:span text:style-name="Strong_20_Emphasis">clé publique</text:span> de l'utilisateur qui est nécessaire pour créer son certificat </text:p>
        </text:list-item>
      </text:list>
      <text:list text:style-name="List_20_1" text:continue-numbering="false">
        <text:list-item>
          <text:p text:style-name="LastListParagraph_List_20_1_Content_First"> Transférez sur le serveur de CA la clé publique de l'utilisateur :<text:line-break/></text:p>
        </text:list-item>
      </text:list>
      <text:p text:style-name="Preformatted_20_Text">$ scp ~/.ssh/id_ed25519.pub sio@adresseIP:/home/sio</text:p>
      <text:list text:style-name="List_20_1" text:continue-numbering="false">
        <text:list-item>
          <text:p text:style-name="LastListParagraph_List_20_1_Content_First">Sur le serveur de CA, utilisez la commande suivante : </text:p>
        </text:list-item>
      </text:list>
      <text:p text:style-name="Preformatted_20_Text">$ ssh-keygen -s ca_key -I CLIENT-PRENOM -n sio -V +365d id_ed52519.pub</text:p>
      <text:p text:style-name="Text_20_body">Le certificat a été généré et le fichier obtenu porte le nom de la clé publique en ajoutant “-cert” : <text:span text:style-name="Strong_20_Emphasis">id_ed25519-cert.pub</text:span>.</text:p>
      <text:p text:style-name="Text_20_body">La commande suivant permet de visualiser le contenu du certificat : </text:p>
      <text:p text:style-name="Preformatted_20_Text">$ ssh-keygen -L -f id_ed25519-cert.pub<text:line-break/>id_ed25519-cert.pub:<text:line-break/><text:s text:c="8"/>Type: ssh-ed25519-cert-v01@openssh.com user certificate<text:line-break/><text:s text:c="8"/>Public key: ED25519-CERT SHA256:q3u+woluMmljCo+HCKHr55oztAiZ7QVDXWkw20W02UY<text:line-break/><text:s text:c="8"/>Signing CA: ED25519 SHA256:5R5DL2MZrQelfe88lyf2zdv3UepovFcdm9NiHtplWUQ (using ssh-ed25519)<text:line-break/><text:s text:c="8"/>Key ID: "CLIENT-PRENOM"<text:line-break/><text:s text:c="8"/>Serial: 0<text:line-break/><text:s text:c="8"/>Valid: from 2026-06-28T20:27:00 to 2027-06-28T20:28:40<text:line-break/><text:s text:c="8"/>Principals: <text:line-break/><text:s text:c="16"/>sio<text:line-break/><text:s text:c="8"/>Critical Options: (none)<text:line-break/><text:s text:c="8"/>Extensions: <text:line-break/><text:s text:c="16"/>permit-X11-forwarding<text:line-break/><text:s text:c="16"/>permit-agent-forwarding<text:line-break/><text:s text:c="16"/>permit-port-forwarding<text:line-break/><text:s text:c="16"/>permit-pty<text:line-break/><text:s text:c="16"/>permit-user-rc<text:line-break/></text:p>
      <text:p text:style-name="Text_20_body">Remarques :</text:p>
      <text:list text:style-name="List_20_1" text:continue-numbering="false">
        <text:list-item>
          <text:p text:style-name="List_20_1_Content_First"> il s'agit d'un certificat utilisateur : <text:span text:style-name="Strong_20_Emphasis">Type … user certificate</text:span>.</text:p>
        </text:list-item>
        <text:list-item>
          <text:p text:style-name="List_20_1_Content"> ce n'est pas un certificat autosigné car l'<text:span text:style-name="Strong_20_Emphasis">empreinte SHA256</text:span> de la clé publique de l'utilisateur (<text:span text:style-name="Strong_20_Emphasis">Public Key</text:span>) est différente de l'empreinte de la clé qui a signé le certificat (<text:span text:style-name="Strong_20_Emphasis">Signing CA</text:span>).</text:p>
        </text:list-item>
        <text:list-item>
          <text:p text:style-name="List_20_1_Content_Last"> le <text:span text:style-name="Strong_20_Emphasis">principal</text:span> est sio, c'est à dire le <text:span text:style-name="Strong_20_Emphasis">login</text:span> associé à ce certificat. Plusieurs “Principals” peuvent être déclarés (séparé par des virgules).</text:p>
        </text:list-item>
      </text:list>
      <text:p text:style-name="Text_20_body"><draw:frame draw:style-name="PluginODTAutoStyle_Frame_33_text_frame" draw:name="Frame6" text:anchor-type="paragraph" svg:width="481.89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La valeur du champ <text:span text:style-name="Strong_20_Emphasis">Principals</text:span> est importante car cela détermine l'<text:span text:style-name="Strong_20_Emphasis">identité présentée</text:span> par le client, c'est à dire le ou les comptes qu'il souhaite utiliser pour ouvrir une session. </text:p></table:table-cell></table:table-row></table:table></draw:text-box></draw:frame></text:p>
      <text:list text:style-name="List_20_1" text:continue-numbering="false">
        <text:list-item>
          <text:p text:style-name="LastListParagraph_List_20_1_Content_First"><text:span text:style-name="Strong_20_Emphasis">Transférez</text:span> sur le client le <text:span text:style-name="Strong_20_Emphasis">certificat client</text:span> nouvellement généré et placez le dans le dossier <text:span text:style-name="Strong_20_Emphasis">~/.ssh/</text:span> de l'ordinateur client avec la clé privée <text:span text:style-name="Strong_20_Emphasis">ided25519</text:span> et la clé publique <text:span text:style-name="Strong_20_Emphasis">eded25519.pub</text:span> :<text:line-break/></text:p>
        </text:list-item>
      </text:list>
      <text:p text:style-name="Preformatted_20_Text">$ scp sio@adresseIPCA:/home/sio/id_ed25519-cert.pub ~/.ssh/ </text:p>
      <text:p text:style-name="Text_20_body">Pour valider ces certificats, il faut indiquer au serveur distant, la liste des différentes clés publiques des CA qu'il accepte comme <text:span text:style-name="Strong_20_Emphasis">signataires des certificats clients</text:span> présentés.</text:p>
      <text:list text:style-name="List_20_1" text:continue-numbering="false">
        <text:list-item>
          <text:p text:style-name="LastListParagraph_List_20_1_Content_First">sur le serveur distant, <text:span text:style-name="Strong_20_Emphasis">copier</text:span> le contenu de la clé privée de la CA (cakey.pub), dans le fichier <text:span text:style-name="Strong_20_Emphasis">/etc/ssh/sshcakeys</text:span> :</text:p>
        </text:list-item>
      </text:list>
      <text:p text:style-name="Preformatted_20_Text">$ sudo cat ~/ca_key.pub &gt;&gt; /etc/ssh/ssh_ca_keys</text:p>
      <text:p text:style-name="Text_20_body"><text:line-break/></text:p>
      <text:list text:style-name="List_20_1" text:continue-numbering="false">
        <text:list-item>
          <text:p text:style-name="LastListParagraph_List_20_1_Content_First">  modifiez le fichier de configuration du service SSH <text:span text:style-name="Strong_20_Emphasis">/etc/ssh/sshdconfig</text:span> pour renseigner la directive <text:span text:style-name="Strong_20_Emphasis">TrustedUserCAKeys</text:span> avec le nom de ce fichier : </text:p>
        </text:list-item>
      </text:list>
      <text:p text:style-name="Preformatted_20_Text">...<text:line-break/># HostKey /etc/ssh/ssh_host_ed25519_key<text:line-break/>TrustedUserCAKeys /etc/ssh/ssh_ca_keys<text:line-break/>...</text:p>
      <text:list text:style-name="List_20_1" text:continue-numbering="false">
        <text:list-item>
          <text:p text:style-name="LastListParagraph_List_20_1_Content_First">redémarrez le service SSH</text:p>
        </text:list-item>
      </text:list>
      <text:p text:style-name="Preformatted_20_Text">$ sudo systemctl restart ssh</text:p>
      <text:list text:style-name="List_20_1" text:continue-numbering="false">
        <text:list-item>
          <text:p text:style-name="LastListParagraph_List_20_1_Content_First">testez en mode debug la connexion en SSH au serveur distant avec votre certificat utilisateur. Seule la passsphrase de votre clé privée doit être demandée, si elle a été définie</text:p>
        </text:list-item>
      </text:list>
      <text:p text:style-name="Preformatted_20_Text">$ ssh -v sio@adresseIP<text:line-break/>...<text:line-break/>debug1: Offering public key: /home/sio/.ssh/id_ed25519 ED25519 SHA256:q3u+woluMmljCo+HCKHr55oztAiZ7QVDXWkw20W02UY<text:line-break/>debug1: Authentications that can continue: publickey,password<text:line-break/>debug1: Offering public key: /home/sio/.ssh/id_ed25519 ED25519-CERT SHA256:q3u+woluMmljCo+HCKHr55oztAiZ7QVDXWkw20W02UY<text:line-break/>debug1: Server accepts key: /home/sio/.ssh/id_ed25519 ED25519-CERT SHA256:q3u+woluMmljCo+HCKHr55oztAiZ7QVDXWkw20W02UY<text:line-break/>Enter passphrase for key '/home/sio/.ssh/id_ed25519': <text:line-break/></text:p>
      <text:h text:style-name="Heading_20_3" text:outline-level="3"><text:bookmark-start text:name="__RefHeading___utilisation_du_certificat_pour_s_authentifier_avec_un_autre_compte_sur_le_serveur_distant_12"/><text:bookmark-start text:name="utilisation_du_certificat_pour_s_authentifier_avec_un_autre_compte_sur_le_serveur_distant"/>Utilisation du certificat pour s'authentifier avec un autre compte sur le serveur distant<text:bookmark-end text:name="__RefHeading___utilisation_du_certificat_pour_s_authentifier_avec_un_autre_compte_sur_le_serveur_distant_12"/><text:bookmark-end text:name="utilisation_du_certificat_pour_s_authentifier_avec_un_autre_compte_sur_le_serveur_distant"/></text:h>
      <text:p text:style-name="Text_20_body">Le certificat client <text:span text:style-name="Strong_20_Emphasis">id-ed25519-cert.pub</text:span>, signé avec la clé privée de la CA <text:span text:style-name="Strong_20_Emphasis">cakey</text:span> vous a permis de vous authentifier sur le serveur distant, sans mot de passe. Si vous avez défini une passphrase pour votre clé privée, vous avez uniquement été amené à l'indiquer.</text:p>
      <text:h text:style-name="Heading_20_4" text:outline-level="4"><text:bookmark-start text:name="__RefHeading___demarche_pour_se_connecter_sur_le_serveur_distant_avec_un_autre_compte_13"/><text:bookmark-start text:name="demarche_pour_se_connecter_sur_le_serveur_distant_avec_un_autre_compte"/>Démarche pour se connecter sur le serveur distant avec un autre compte<text:bookmark-end text:name="__RefHeading___demarche_pour_se_connecter_sur_le_serveur_distant_avec_un_autre_compte_13"/><text:bookmark-end text:name="demarche_pour_se_connecter_sur_le_serveur_distant_avec_un_autre_compte"/></text:h>
      <text:list text:style-name="List_20_1" text:continue-numbering="false">
        <text:list-item>
          <text:p text:style-name="LastListParagraph_List_20_1_Content_First">Sur le serveur distant, créez un nouveau compte linux appelé par exemple btssio: </text:p>
        </text:list-item>
      </text:list>
      <text:p text:style-name="Preformatted_20_Text">$ sudo adduser btssio</text:p>
      <text:list text:style-name="List_20_1" text:continue-numbering="false">
        <text:list-item>
          <text:p text:style-name="LastListParagraph_List_20_1_Content_First"><text:span text:style-name="Strong_20_Emphasis">test</text:span> en mode <text:span text:style-name="Strong_20_Emphasis">debug</text:span> de la connexion en SSH au serveur distant avec votre <text:span text:style-name="Strong_20_Emphasis">certificat utilisateur</text:span> et le compte <text:span text:style-name="Strong_20_Emphasis">btssio</text:span> :</text:p>
        </text:list-item>
      </text:list>
      <text:p text:style-name="Preformatted_20_Text">$ ssh -v btssio@adresseIP<text:line-break/>...<text:line-break/>debug1: Offering public key: /home/sio/.ssh/id_ed25519 ED25519 SHA256:q3u+woluMmljCo+HCKHr55oztAiZ7QVDXWkw20W02UY<text:line-break/>debug1: Authentications that can continue: publickey,password<text:line-break/>debug1: Offering public key: /home/sio/.ssh/id_ed25519 ED25519-CERT SHA256:q3u+woluMmljCo+HCKHr55oztAiZ7QVDXWkw20W02UY<text:line-break/>debug1: Authentications that can continue: publickey,password<text:line-break/>debug1: Trying private key: /home/sio/.ssh/id_ed25519_sk<text:line-break/>debug1: Trying private key: /home/sio/.ssh/id_xmss<text:line-break/>debug1: Trying private key: /home/sio/.ssh/id_dsa<text:line-break/>debug1: Next authentication method: password<text:line-break/>btssio@10.187.35.100's password: </text:p>
      <text:p text:style-name="Text_20_body">L'authentification par certificat n'a pas aboutie et vous devez vous authentifier avec le mot de passe du compte.</text:p>
      <text:p text:style-name="Text_20_body">Rappel : lors de la création de votre certificat, seul le principal sio a été indiqué.</text:p>
      <text:p text:style-name="Text_20_body">Il est nécessaire de <text:span text:style-name="Strong_20_Emphasis">recréer votre certificat client</text:span> en définissant comme <text:span text:style-name="Strong_20_Emphasis">principal</text:span>, les <text:span text:style-name="Strong_20_Emphasis">deux comptes</text:span>, sio (ou celui à votre nom) et le nouveau (btssio).</text:p>
      <text:p text:style-name="Preformatted_20_Text">* Création à nouveau du certificat client sur le serveur jouant le rôle de CA en définissant les deux comptes comme "principals" :</text:p>
      <text:list text:style-name="List_20_1" text:continue-numbering="false">
        <text:list-item>
          <text:p text:style-name="LastListParagraph_List_20_1_Content_First"> Sur le serveur de CA, utilisez la commande suivante : </text:p>
        </text:list-item>
      </text:list>
      <text:p text:style-name="Preformatted_20_Text">$ ssh-keygen -s ca_key -I CLIENT-PRENOM -n sio,btssio -V +365d id_ed52519.pub</text:p>
      <text:list text:style-name="List_20_1" text:continue-numbering="false">
        <text:list-item>
          <text:p text:style-name="LastListParagraph_List_20_1_Content_First">Visualiser le contenu du certificat : </text:p>
        </text:list-item>
      </text:list>
      <text:p text:style-name="Preformatted_20_Text">$ ssh-keygen -L -f id_ed25519-cert.pub<text:line-break/>id_ed25519-cert.pub:<text:line-break/><text:s text:c="8"/>Type: ssh-ed25519-cert-v01@openssh.com user certificate<text:line-break/><text:s text:c="8"/>Public key: ED25519-CERT SHA256:q3u+woluMmljCo+HCKHr55oztAiZ7QVDXWkw20W02UY<text:line-break/><text:s text:c="8"/>Signing CA: ED25519 SHA256:5R5DL2MZrQelfe88lyf2zdv3UepovFcdm9NiHtplWUQ (using ssh-ed25519)<text:line-break/><text:s text:c="8"/>Key ID: "CLIENT-PRENOM"<text:line-break/><text:s text:c="8"/>Serial: 0<text:line-break/><text:s text:c="8"/>Valid: from 2026-06-28T20:27:00 to 2027-06-28T20:28:40<text:line-break/><text:s text:c="8"/>Principals: <text:line-break/><text:s text:c="16"/>sio<text:line-break/><text:s text:c="16"/>btssio<text:line-break/><text:s text:c="8"/>Critical Options: (none)<text:line-break/><text:s text:c="8"/>Extensions: <text:line-break/><text:s text:c="16"/>permit-X11-forwarding<text:line-break/><text:s text:c="16"/>permit-agent-forwarding<text:line-break/><text:s text:c="16"/>permit-port-forwarding<text:line-break/><text:s text:c="16"/>permit-pty<text:line-break/><text:s text:c="16"/>permit-user-rc<text:line-break/></text:p>
      <text:p text:style-name="Text_20_body"><text:span text:style-name="Strong_20_Emphasis">Remarques</text:span> : les deux comptes sio et btssio sont définis comme “principals”.</text:p>
      <text:list text:style-name="List_20_1" text:continue-numbering="false">
        <text:list-item>
          <text:p text:style-name="LastListParagraph_List_20_1_Content_First">depuis votre client, récupérer le <text:span text:style-name="Strong_20_Emphasis">certificat client</text:span> nouvellement généré et placez le dans le dossier <text:span text:style-name="Strong_20_Emphasis">~/.ssh/</text:span> de l'ordinateur client avec la clé privée <text:span text:style-name="Strong_20_Emphasis">ided25519</text:span> et la clé publique <text:span text:style-name="Strong_20_Emphasis">eded25519.pub</text:span> :<text:line-break/></text:p>
        </text:list-item>
      </text:list>
      <text:p text:style-name="Preformatted_20_Text">$ scp sio@adresseIPCA:/home/sio/id_ed25519-cert.pub ~/.ssh/ </text:p>
      <text:list text:style-name="List_20_1" text:continue-numbering="false">
        <text:list-item>
          <text:p text:style-name="LastListParagraph_List_20_1_Content_First"><text:span text:style-name="Strong_20_Emphasis">test</text:span> en mode <text:span text:style-name="Strong_20_Emphasis">debug</text:span> de la connexion en SSH au serveur distant avec votre <text:span text:style-name="Strong_20_Emphasis">nouveau</text:span> certificat utilisateur et le nouveau compte <text:span text:style-name="Strong_20_Emphasis">btssio</text:span> :</text:p>
        </text:list-item>
      </text:list>
      <text:p text:style-name="Preformatted_20_Text">$ ssh -v btssio@adresseIP<text:line-break/>...<text:line-break/>debug1: Offering public key: /home/sio/.ssh/id_ed25519 ED25519 SHA256:q3u+woluMmljCo+HCKHr55oztAiZ7QVDXWkw20W02UY<text:line-break/>debug1: Authentications that can continue: publickey,password<text:line-break/>debug1: Offering public key: /home/sio/.ssh/id_ed25519 ED25519-CERT SHA256:q3u+woluMmljCo+HCKHr55oztAiZ7QVDXWkw20W02UY<text:line-break/>debug1: Server accepts key: /home/sio/.ssh/id_ed25519 ED25519-CERT SHA256:q3u+woluMmljCo+HCKHr55oztAiZ7QVDXWkw20W02UY<text:line-break/>Enter passphrase for key '/home/sio/.ssh/id_ed25519': </text:p>
      <text:p text:style-name="Text_20_body">Remarques :</text:p>
      <text:list text:style-name="List_20_1" text:continue-numbering="false">
        <text:list-item>
          <text:p text:style-name="List_20_1_Content_First"> le certificat a été <text:span text:style-name="Strong_20_Emphasis">reconnu et utilisé</text:span>. Vous êtes invité à saisir la passphrase de votre clé privée.</text:p>
        </text:list-item>
        <text:list-item>
          <text:p text:style-name="List_20_1_Content_Last"> vous pouvez maintenant vous connecter avec le compte <text:span text:style-name="Strong_20_Emphasis">sio</text:span> ou le compte <text:span text:style-name="Strong_20_Emphasis">btssio</text:span> sans que l'administrateur doivent renseigner le fichier <text:span text:style-name="Strong_20_Emphasis">~/.ssh/authorizedkeys</text:span> des comptes sio et btssio. </text:p>
        </text:list-item>
      </text:list>
      <text:h text:style-name="Heading_20_3" text:outline-level="3"><text:bookmark-start text:name="__RefHeading___creation_du_certificat_pour_le_serveur_distant_14"/><text:bookmark-start text:name="creation_du_certificat_pour_le_serveur_distant"/>Création du certificat pour le serveur distant<text:bookmark-end text:name="__RefHeading___creation_du_certificat_pour_le_serveur_distant_14"/><text:bookmark-end text:name="creation_du_certificat_pour_le_serveur_distant"/></text:h>
      <text:p text:style-name="Text_20_body">Pour la création du certificat du serveur il est nécessaire de préciser :</text:p>
      <text:list text:style-name="List_20_1" text:continue-numbering="false">
        <text:list-item>
          <text:p text:style-name="List_20_1_Content_First"> <text:span text:style-name="Strong_20_Emphasis">-s</text:span> : la clé privée de la CA qui signe le certificat</text:p>
        </text:list-item>
        <text:list-item>
          <text:p text:style-name="List_20_1_Content"> <text:span text:style-name="Strong_20_Emphasis">-I</text:span> : l'identifiant du certificat client. Pour l'exemple un utilisateur appelé charles.</text:p>
        </text:list-item>
        <text:list-item>
          <text:p text:style-name="List_20_1_Content"> <text:span text:style-name="Strong_20_Emphasis">-h</text:span> : précise qu'il s'agit d'un certificat serveur. </text:p>
        </text:list-item>
        <text:list-item>
          <text:p text:style-name="List_20_1_Content"> <text:span text:style-name="Strong_20_Emphasis">-n</text:span> : les noms / adresse IP du serveur.</text:p>
        </text:list-item>
        <text:list-item>
          <text:p text:style-name="List_20_1_Content"> <text:span text:style-name="Strong_20_Emphasis">-V</text:span> : la validité du certificat. En général une année.</text:p>
        </text:list-item>
        <text:list-item>
          <text:p text:style-name="List_20_1_Content_Last"> la <text:span text:style-name="Strong_20_Emphasis">clé publique</text:span> du serveur situé dans le dossier <text:span text:style-name="Strong_20_Emphasis">/etc/ssh</text:span> qui est nécessaire pour créer son certificat. </text:p>
        </text:list-item>
      </text:list>
      <text:list text:style-name="List_20_1" text:continue-numbering="false">
        <text:list-item>
          <text:p text:style-name="LastListParagraph_List_20_1_Content_First"> Sur le serveur de CA, utilisez la commande suivante, en utilisant <text:span text:style-name="Strong_20_Emphasis">sudo</text:span> afin que le certificat puisse être sauvegardé dans le dossier <text:span text:style-name="Strong_20_Emphasis">/etc/ssh</text:span> : </text:p>
        </text:list-item>
      </text:list>
      <text:p text:style-name="Preformatted_20_Text">$ sudo ssh-keygen -s ca_key -I SERVEUR-LOCAL -h -n localhost,127.0.0.1,adresseIP -V +365d /etc/ssh/ssh_host_ed25519_key.pub</text:p>
      <text:p text:style-name="Text_20_body">La commande suivante permet de visualiser le contenu du certificat serveur : </text:p>
      <text:p text:style-name="Preformatted_20_Text">$ ssh-keygen -L -f /etc/ssh/ssh_host_ed25519_key-cert.pub<text:line-break/>/etc/ssh/ssh_host_ed25519_key-cert.pub:<text:line-break/><text:s text:c="8"/>Type: ssh-ed25519-cert-v01@openssh.com host certificate<text:line-break/><text:s text:c="8"/>Public key: ED25519-CERT SHA256:++xMosJ1oo91GoxCV77GSb7tSBzKqKVvY2kDXvXzBr0<text:line-break/><text:s text:c="8"/>Signing CA: ED25519 SHA256:5R5DL2MZrQelfe88lyf2zdv3UepovFcdm9NiHtplWUQ (using ssh-ed25519)<text:line-break/><text:s text:c="8"/>Key ID: "SERVEUR-LOCAL"<text:line-break/><text:s text:c="8"/>Serial: 0<text:line-break/><text:s text:c="8"/>Valid: from 2026-06-28T20:58:00 to 2027-06-28T20:59:19<text:line-break/><text:s text:c="8"/>Principals: <text:line-break/><text:s text:c="16"/>localhost<text:line-break/><text:s text:c="16"/>127.0.0.1<text:line-break/><text:s text:c="16"/>adresseIP<text:line-break/><text:s text:c="8"/>Critical Options: (none)<text:line-break/><text:s text:c="8"/>Extensions: (none)<text:line-break/></text:p>
      <text:p text:style-name="Text_20_body"><text:span text:style-name="Strong_20_Emphasis">Remarques</text:span> : il s'agit d'un certificat utilisateur : <text:span text:style-name="Strong_20_Emphasis">Type …host certificate</text:span>.</text:p>
      <text:list text:style-name="List_20_1" text:continue-numbering="false">
        <text:list-item>
          <text:p text:style-name="LastListParagraph_List_20_1_Content_First">Configuration du serveur SSH pour utiliser ce certificat en modifiant le fichier <text:span text:style-name="Strong_20_Emphasis">/etc/ssh/sshd_config</text:span> : </text:p>
        </text:list-item>
      </text:list>
      <text:p text:style-name="Preformatted_20_Text">...<text:line-break/>HostKey /etc/ssh/ssh_host_ed25519_key<text:line-break/>HostCertificate /etc/ssh/ssh_host_ed25519_key-cert.pub<text:line-break/>TrustedUserCAKeys /etc/ssh/ssh_ca_keys<text:line-break/>...</text:p>
      <text:list text:style-name="List_20_1" text:continue-numbering="false">
        <text:list-item>
          <text:p text:style-name="LastListParagraph_List_20_1_Content_First">lançez manuellement le serveur en mode debug, pour visualiser qu'il charge bien les 2 fichiers (la clé privée et le certificat) :</text:p>
        </text:list-item>
      </text:list>
      <text:p text:style-name="Preformatted_20_Text">$<text:s text:c="2"/>sudo /usr/sbin/sshd -d<text:line-break/>sudo /usr/sbin/sshd -d</text:p>
      <text:list text:style-name="List_20_1" text:continue-numbering="false">
        <text:list-item>
          <text:p text:style-name="LastListParagraph_List_20_1_Content_First">redémarrez le service SSH</text:p>
        </text:list-item>
      </text:list>
      <text:p text:style-name="Preformatted_20_Text">$ sudo systemctl restart ssh</text:p>
      <text:h text:style-name="Heading_20_3" text:outline-level="3"><text:bookmark-start text:name="__RefHeading___configuration_du_client_pour_pour_verifier_le_certificat_du_serveur_15"/><text:bookmark-start text:name="configuration_du_client_pour_pour_verifier_le_certificat_du_serveur"/>Configuration du client pour pour vérifier le certificat du serveur<text:bookmark-end text:name="__RefHeading___configuration_du_client_pour_pour_verifier_le_certificat_du_serveur_15"/><text:bookmark-end text:name="configuration_du_client_pour_pour_verifier_le_certificat_du_serveur"/></text:h>
      <text:h text:style-name="Heading_20_4" text:outline-level="4"><text:bookmark-start text:name="__RefHeading___rappel_16"/><text:bookmark-start text:name="rappel1"/>Rappel<text:bookmark-end text:name="__RefHeading___rappel_16"/><text:bookmark-end text:name="rappel1"/></text:h>
      <text:p text:style-name="Text_20_body">Jusqu'à présent, au niveau du client, le fichier <text:span text:style-name="Strong_20_Emphasis">~/.ssh/known_hosts</text:span> était renseigné avec la <text:span text:style-name="Strong_20_Emphasis">clé publique</text:span> de chaque serveur distant auquel vous avez fait confiance pour vous connecter. </text:p>
      <text:p text:style-name="Text_20_body">Désormais, avec l'utilisation d'un <text:span text:style-name="Strong_20_Emphasis">certificat signé par une CA</text:span>, cela <text:span text:style-name="Strong_20_Emphasis">n'est plus nécessaire</text:span>. </text:p>
      <text:p text:style-name="Text_20_body">Il suffit que le client dispose de la clé publique de la CA pour vérifier les certificats présenté par les serveurs distants.</text:p>
      <text:h text:style-name="Heading_20_4" text:outline-level="4"><text:bookmark-start text:name="__RefHeading___preparation_du_cilent_17"/><text:bookmark-start text:name="preparation_du_cilent"/>Préparation du cilent<text:bookmark-end text:name="__RefHeading___preparation_du_cilent_17"/><text:bookmark-end text:name="preparation_du_cilent"/></text:h>
      <text:list text:style-name="List_20_1" text:continue-numbering="false">
        <text:list-item>
          <text:p text:style-name="LastListParagraph_List_20_1_Content_First">Dans l'ordinateur client, supprimez le contenu du fichier <text:span text:style-name="Strong_20_Emphasis">~/.ssh/known_hosts</text:span> de votre compte client (ici sio) :</text:p>
        </text:list-item>
      </text:list>
      <text:p text:style-name="Preformatted_20_Text">echo &gt; ~/.ssh/known_hosts</text:p>
      <text:list text:style-name="List_20_1" text:continue-numbering="false">
        <text:list-item>
          <text:p text:style-name="LastListParagraph_List_20_1_Content_First">depuis le client, récupérez le fichier de la clé publique de la CA <text:span text:style-name="Strong_20_Emphasis">cakey.pub</text:span> afin de disposer de son contenu : </text:p>
        </text:list-item>
      </text:list>
      <text:p text:style-name="Preformatted_20_Text">$ scp sio@adresseIPCA:/home/sio/ca_key.pub ~/.ssh/ </text:p>
      <text:h text:style-name="Heading_20_4" text:outline-level="4"><text:bookmark-start text:name="__RefHeading___configuration_du_client_18"/><text:bookmark-start text:name="configuration_du_client"/>Configuration du client<text:bookmark-end text:name="__RefHeading___configuration_du_client_18"/><text:bookmark-end text:name="configuration_du_client"/></text:h>
      <text:p text:style-name="Text_20_body">La configuration du compte du client (côté du client) se fait en ajoutant la directive <text:span text:style-name="Strong_20_Emphasis">@cert-authority</text:span> dans le fichier <text:span text:style-name="Strong_20_Emphasis">~/.ssh/known_hosts</text:span>. </text:p>
      <text:p text:style-name="Text_20_body">Pour reconnaître tous les certificats signés par une CA précise, il faut ajouter une ligne avec le format suivant :</text:p>
      <text:p text:style-name="Preformatted_20_Text">markers (optional) hostnames public key, comment</text:p>
      <text:p text:style-name="Text_20_body"><text:span text:style-name="Strong_20_Emphasis">Remarques</text:span> :</text:p>
      <text:list text:style-name="List_20_1" text:continue-numbering="false">
        <text:list-item>
          <text:p text:style-name="List_20_1_Content_First"> Les différents champs sont <text:span text:style-name="Strong_20_Emphasis">séparés par des espaces</text:span>.</text:p>
        </text:list-item>
        <text:list-item>
          <text:p text:style-name="List_20_1_Content"> Pour les noms de machines (<text:span text:style-name="Strong_20_Emphasis">hostnames</text:span>), vous pouvez utiliser une <text:span text:style-name="Strong_20_Emphasis">liste de valeurs</text:span> séparée par des <text:span text:style-name="Strong_20_Emphasis">virgules</text:span>.</text:p>
        </text:list-item>
        <text:list-item>
          <text:p text:style-name="List_20_1_Content"> Les caractères joker (<text:span text:style-name="Strong_20_Emphasis">, ? et !</text:span>) sont autorisés.</text:p>
        </text:list-item>
        <text:list-item>
          <text:p text:style-name="List_20_1_Content"> Il est possible d'<text:span text:style-name="Strong_20_Emphasis">interdire</text:span> une ou plusieurs valeurs avec le <text:span text:style-name="Strong_20_Emphasis">caractère !</text:span>.</text:p>
        </text:list-item>
        <text:list-item>
          <text:p text:style-name="List_20_1_Content_Last"> le <text:span text:style-name="Strong_20_Emphasis">#</text:span> permet de commenter une ligne.</text:p>
        </text:list-item>
      </text:list>
      <text:list text:style-name="List_20_1" text:continue-numbering="false">
        <text:list-item>
          <text:p text:style-name="LastListParagraph_List_20_1_Content_First"> Autorisez tous les certificats signés par la clé privée de la CA en écrivant <text:span text:style-name="Strong_20_Emphasis">UNE SEULE ligne</text:span> dans le fichier <text:span text:style-name="Strong_20_Emphasis">~/.ssh/known_hosts</text:span> en indiquant la clé publique <text:span text:style-name="Strong_20_Emphasis">cakey.pub</text:span>, pour toutes les adresse IP qui commencent par <text:span text:style-name="Strong_20_Emphasis">10.</text:span>.</text:p>
        </text:list-item>
      </text:list>
      <text:p text:style-name="Preformatted_20_Text">@cert-authority 10.*,*.educ-valadon-limoges.fr ssh-ed25519 AAAAC3NzaC1lZDI1N... cle publique de la CA</text:p>
      <text:h text:style-name="Heading_20_4" text:outline-level="4"><text:bookmark-start text:name="__RefHeading___les_tests_19"/><text:bookmark-start text:name="les_tests"/>Les tests<text:bookmark-end text:name="__RefHeading___les_tests_19"/><text:bookmark-end text:name="les_tests"/></text:h>
      <text:list text:style-name="List_20_1" text:continue-numbering="false">
        <text:list-item>
          <text:p text:style-name="LastListParagraph_List_20_1_Content_First"><text:span text:style-name="Strong_20_Emphasis">testez</text:span> en mode <text:span text:style-name="Strong_20_Emphasis">debug</text:span> l'accepation du certificat du serveur distant</text:p>
        </text:list-item>
      </text:list>
      <text:p text:style-name="Preformatted_20_Text">$ ssh -v sio@adresseIP<text:line-break/>...<text:line-break/>debug1: Server host certificate: ssh-ed25519-cert-v01@openssh.com SHA256:++xMosJ1oo91GoxCV77GSb7tSBzKqKVvY2kDXvXzBr0, serial 0 ID "SERVEUR-LOCAL" CA ssh-ed25519 SHA256:5R5DL2MZrQelfe88lyf2zdv3UepovFcdm9NiHtplWUQ valid from 2026-06-28T23:19:00 to 2027-06-28T23:20:54<text:line-break/>...<text:line-break/>debug1: Host '10.xxx.yyy.zzz' is known and matches the ED25519-CERT host certificate.<text:line-break/>debug1: Found CA key in /home/sio/.ssh/known_hosts:1<text:line-break/>... <text:line-break/>Enter passphrase for key '/home/sio/.ssh/id_ed25519': </text:p>
      <text:p text:style-name="Text_20_body"><text:span text:style-name="Strong_20_Emphasis">Remarques</text:span> :</text:p>
      <text:list text:style-name="List_20_1" text:continue-numbering="false">
        <text:list-item>
          <text:p text:style-name="List_20_1_Content_First"> le certificat serveur est <text:span text:style-name="Strong_20_Emphasis">présenté au client</text:span>;</text:p>
        </text:list-item>
        <text:list-item>
          <text:p text:style-name="List_20_1_Content"> le <text:span text:style-name="Strong_20_Emphasis">nom d'hôte</text:span> utilisé (adresse IP) <text:span text:style-name="Strong_20_Emphasis">correspond</text:span> bien avec ce qui est renseigné dans le certificat (<text:span text:style-name="Strong_20_Emphasis">Principals</text:span>) ;</text:p>
        </text:list-item>
        <text:list-item>
          <text:p text:style-name="List_20_1_Content"> la <text:span text:style-name="Strong_20_Emphasis">clé publique de la CA</text:span> est bien <text:span text:style-name="Strong_20_Emphasis">trouvé</text:span> chez le client pour <text:span text:style-name="Strong_20_Emphasis">vérifier la signature</text:span> du certificat ;</text:p>
        </text:list-item>
        <text:list-item>
          <text:p text:style-name="List_20_1_Content_Last"> seule la <text:span text:style-name="Strong_20_Emphasis">passphrase</text:span> de votre <text:span text:style-name="Strong_20_Emphasis">clé privée</text:span> est demandée.</text:p>
        </text:list-item>
      </text:list>
      <text:p text:style-name="Text_20_body"><draw:frame draw:style-name="PluginODTAutoStyle_Frame_37_text_frame" draw:name="Frame7" text:anchor-type="paragraph" svg:width="481.89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Vous n'avez pas de message d'avertissement et aucune ligne n'est ajoutée au fichier <text:span text:style-name="Strong_20_Emphasis">~/.ssh/known_hosts</text:span>.</text:p></table:table-cell></table:table-row></table:table></draw:text-box></draw:frame></text:p>
      <text:list text:style-name="List_20_1" text:continue-numbering="false">
        <text:list-item>
          <text:p text:style-name="LastListParagraph_List_20_1_Content_First"><text:span text:style-name="Strong_20_Emphasis">Modifiez</text:span> le contenu du fichier <text:span text:style-name="Strong_20_Emphasis">~/.ssh/known_hosts</text:span> pour interdire le adresses IP qui commencent par 10. (ajout du caractère !).</text:p>
        </text:list-item>
      </text:list>
      <text:p text:style-name="Preformatted_20_Text">@cert-authority !10.*,*.educ-valadon-limoges.fr ssh-ed25519 AAAAC3NzaC1lZDI1N... cle publique de la CA</text:p>
      <text:list text:style-name="List_20_1" text:continue-numbering="false">
        <text:list-item>
          <text:p text:style-name="LastListParagraph_List_20_1_Content_First"><text:span text:style-name="Strong_20_Emphasis">testez</text:span> en mode <text:span text:style-name="Strong_20_Emphasis">debug</text:span> la <text:span text:style-name="Strong_20_Emphasis">non acceptation</text:span> du certificat du serveur distant : </text:p>
        </text:list-item>
      </text:list>
      <text:p text:style-name="Preformatted_20_Text">$ ssh -v sio@adresseIP<text:line-break/>...<text:line-break/>debug1: Server host certificate: ssh-ed25519-cert-v01@openssh.com SHA256:++xMosJ1oo91GoxCV77GSb7tSBzKqKVvY2kDXvXzBr0, serial 0 ID "SERVEUR-LOCAL" CA ssh-ed25519 SHA256:5R5DL2MZrQelfe88lyf2zdv3UepovFcdm9NiHtplWUQ valid from 2026-06-28T23:19:00 to 2027-06-28T23:20:54<text:line-break/><text:line-break/>...<text:line-break/>debug1: No matching CA found. Retry with plain key<text:line-break/>... <text:line-break/>The authenticity of host '10.xxx.yyy.zzz (10.xxx.yyy.zzz)' can't be established.<text:line-break/>ED25519 key fingerprint is SHA256:++xMosJ1oo91GoxCV77GSb7tSBzKqKVvY2kDXvXzBr0.<text:line-break/>This key is not known by any other names.<text:line-break/>Are you sure you want to continue connecting (yes/no/[fingerprint])? yes<text:line-break/>Warning: Permanently added '10.187.35.100' (ED25519) to the list of known hosts.<text:line-break/>...<text:line-break/>Enter passphrase for key '/home/sio/.ssh/id_ed25519': </text:p>
      <text:p text:style-name="Text_20_body"><text:span text:style-name="Strong_20_Emphasis">Remarques</text:span> :</text:p>
      <text:list text:style-name="List_20_1" text:continue-numbering="false">
        <text:list-item>
          <text:p text:style-name="List_20_1_Content_First"> le certificat serveur est <text:span text:style-name="Strong_20_Emphasis">présenté au client</text:span>;</text:p>
        </text:list-item>
        <text:list-item>
          <text:p text:style-name="List_20_1_Content"> le <text:span text:style-name="Strong_20_Emphasis">nom d'hôte</text:span> utilisé (adresse IP) n'est pas autorisé ;</text:p>
        </text:list-item>
        <text:list-item>
          <text:p text:style-name="List_20_1_Content"> le <text:span text:style-name="Strong_20_Emphasis">message d'avertissement</text:span> s'affiche et vous devez accepter de continuer  ;</text:p>
        </text:list-item>
        <text:list-item>
          <text:p text:style-name="List_20_1_Content"> la clé publique de ce serveur est enregistrée dans le fichier <text:span text:style-name="Strong_20_Emphasis">~/.ssh/known_hosts</text:span> ;</text:p>
        </text:list-item>
        <text:list-item>
          <text:p text:style-name="List_20_1_Content_Last"> la <text:span text:style-name="Strong_20_Emphasis">passphrase</text:span> de votre <text:span text:style-name="Strong_20_Emphasis">clé privée</text:span> est demandé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seau:certificat:certificatsopenssh</dc:title>
  </office:meta>
</office:document-meta>
</file>