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a347703b7e1c883553015982f37b7b.png"/>
  <manifest:file-entry manifest:media-type="image/png" manifest:full-path="Pictures/a341ff8c551f4498d49f63e19cf533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ad:configserveur:gtad"/><text:bookmark-start text:name="__RefHeading___groupe_de_travail_et_domaine_active_directory_1"/><text:bookmark-start text:name="groupe_de_travail_et_domaine_active_directory"/>Groupe de travail et domaine Active Directory<text:bookmark-end text:name="__RefHeading___groupe_de_travail_et_domaine_active_directory_1"/><text:bookmark-end text:name="groupe_de_travail_et_domaine_active_directory"/></text:h>
      <text:h text:style-name="Heading_20_2" text:outline-level="2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Travailler en réseau d'ordinateur permet :</text:p>
      <text:list text:style-name="List_20_1" text:continue-numbering="false">
        <text:list-item>
          <text:p text:style-name="List_20_1_Content_First"> de <text:span text:style-name="Strong_20_Emphasis">partager</text:span> des ressources : imprimantes, fichiers et dossiers, accès Internet ;</text:p>
        </text:list-item>
        <text:list-item>
          <text:p text:style-name="List_20_1_Content"> <text:span text:style-name="Strong_20_Emphasis">d'échanger</text:span> des informations : fichiers, dossiers, courriels ;</text:p>
        </text:list-item>
        <text:list-item>
          <text:p text:style-name="List_20_1_Content_Last"> <text:span text:style-name="Strong_20_Emphasis">d'accéder</text:span> à des applications métiers : gestion comptable.</text:p>
        </text:list-item>
      </text:list>
      <text:p text:style-name="Text_20_body">Travailler en réseau d'ordinateurs nécessite :</text:p>
      <text:list text:style-name="List_20_1" text:continue-numbering="false">
        <text:list-item>
          <text:p text:style-name="List_20_1_Content_First"> d'identifier et <text:span text:style-name="Strong_20_Emphasis">d'authentifier</text:span> les utilisateurs ;</text:p>
        </text:list-item>
        <text:list-item>
          <text:p text:style-name="List_20_1_Content_Last"> se <text:span text:style-name="Strong_20_Emphasis">sécuriser</text:span> et de <text:span text:style-name="Strong_20_Emphasis">gérer</text:span> l'accès aux ressources.</text:p>
        </text:list-item>
      </text:list>
      <text:h text:style-name="Heading_20_2" text:outline-level="2"><text:bookmark-start text:name="__RefHeading___les_differentes_organisation_du_reseau_3"/><text:bookmark-start text:name="les_differentes_organisation_du_reseau"/>Les différentes organisation du réseau<text:bookmark-end text:name="__RefHeading___les_differentes_organisation_du_reseau_3"/><text:bookmark-end text:name="les_differentes_organisation_du_reseau"/></text:h>
      <text:h text:style-name="Heading_20_3" text:outline-level="3"><text:bookmark-start text:name="__RefHeading___groupe_de_travail_workgroup_4"/><text:bookmark-start text:name="groupe_de_travail_workgroup"/>Groupe de travail (Workgroup)<text:bookmark-end text:name="__RefHeading___groupe_de_travail_workgroup_4"/><text:bookmark-end text:name="groupe_de_travail_workgroup"/></text:h>
      <text:p text:style-name="Text_20_body"><draw:frame draw:style-name="mediacenter" draw:name="0" text:anchor-type="paragraph" draw:z-index="0" svg:width="17.991666666667cm" style:rel-width="100%" svg:height="7.0379166666667cm" style:rel-height="scale"><draw:image xlink:href="Pictures/44a347703b7e1c883553015982f37b7b.png" xlink:type="simple" xlink:show="embed" xlink:actuate="onLoad"/></draw:frame></text:p>
      <text:p text:style-name="Text_20_body">En groupe de travail :</text:p>
      <text:list text:style-name="List_20_1" text:continue-numbering="false">
        <text:list-item>
          <text:p text:style-name="List_20_1_Content_First"> Tous les ordinateurs sont des <text:span text:style-name="Strong_20_Emphasis">homologues</text:span>, aucun ordinateur n’en contrôle d’autres.</text:p>
        </text:list-item>
        <text:list-item>
          <text:p text:style-name="List_20_1_Content"> Chaque ordinateur a un ensemble de <text:span text:style-name="Strong_20_Emphasis">comptes locaux</text:span> d’utilisateur.</text:p>
        </text:list-item>
        <text:list-item>
          <text:p text:style-name="List_20_1_Content"> Pour ouvrir une session sur un ordinateur d’un groupe de travail, il faut disposer d'un compte sur cet ordinateur et donc sur chaque ordinateur sur lequel vous voulez travailler.</text:p>
        </text:list-item>
        <text:list-item>
          <text:p text:style-name="List_20_1_Content"> Concerne de <text:span text:style-name="Strong_20_Emphasis">petit réseau</text:span> où il y a moins de vingt ordinateurs.</text:p>
        </text:list-item>
        <text:list-item>
          <text:p text:style-name="List_20_1_Content"> Un groupe de travail n’est pas protégé par un mot de passe.</text:p>
        </text:list-item>
        <text:list-item>
          <text:p text:style-name="List_20_1_Content_Last"> Tous les ordinateurs doivent se trouver sur le même réseau local ou le même sous-réseau.</text:p>
        </text:list-item>
      </text:list>
      <text:h text:style-name="Heading_20_3" text:outline-level="3"><text:bookmark-start text:name="__RefHeading___domaine_active_directory_de_microsoft_5"/><text:bookmark-start text:name="domaine_active_directory_de_microsoft"/>Domaine Active Directory de Microsoft<text:bookmark-end text:name="__RefHeading___domaine_active_directory_de_microsoft_5"/><text:bookmark-end text:name="domaine_active_directory_de_microsoft"/></text:h>
      <text:p text:style-name="Text_20_body"><draw:frame draw:style-name="mediacenter" draw:name="1" text:anchor-type="paragraph" draw:z-index="1" svg:width="19.685cm" style:rel-width="100%" svg:height="9.4720833333333cm" style:rel-height="scale"><draw:image xlink:href="Pictures/a341ff8c551f4498d49f63e19cf533c3.png" xlink:type="simple" xlink:show="embed" xlink:actuate="onLoad"/></draw:frame></text:p>
      <text:p text:style-name="Text_20_body">Dans une organisation, il est nécessaire de <text:span text:style-name="Strong_20_Emphasis">contrôler</text:span> la <text:span text:style-name="Strong_20_Emphasis">sécurité</text:span> et les <text:span text:style-name="Strong_20_Emphasis">autorisations</text:span> d'accès aux ressources sur tous les ordinateurs du réseau. Ces tâches d'administration spécifiques sont réalisées par les <text:span text:style-name="Strong_20_Emphasis">administrateurs réseaux</text:span> qui vont <text:span text:style-name="Strong_20_Emphasis">centraliser</text:span> cette gestion sur des serveurs. Il y aura application automatique des choix d'administration (les stratégies de groupes - GPO) sur tous les ordinateurs du réseau.<text:line-break/>
Dans les réseaux qui utilisent les solutions Microsoft, on gère un <text:span text:style-name="Strong_20_Emphasis">domaine</text:span> s'appuyant sur le <text:span text:style-name="Strong_20_Emphasis">service d'annuaire Active Directory</text:span> :</text:p>
      <text:list text:style-name="List_20_1" text:continue-numbering="false">
        <text:list-item>
          <text:p text:style-name="List_20_1_Content_First"> un ordinateur avec un système d'exploitation serveur est <text:span text:style-name="Strong_20_Emphasis">contrôleur de domaine</text:span> ;</text:p>
        </text:list-item>
        <text:list-item>
          <text:p text:style-name="List_20_1_Content"> l'espace de noms est géré par un <text:span text:style-name="Strong_20_Emphasis">serveur DNS</text:span> ; </text:p>
        </text:list-item>
        <text:list-item>
          <text:p text:style-name="List_20_1_Content"> le service d'annuaire Active Directory contient les comptes de tous les utilisateurs ;</text:p>
        </text:list-item>
        <text:list-item>
          <text:p text:style-name="List_20_1_Content_Last"> Les ordinateurs peuvent se trouver sur des <text:span text:style-name="Strong_20_Emphasis">réseaux locaux différents</text:span>.</text:p>
        </text:list-item>
      </text:list>
      <text:p text:style-name="Text_20_body">Avec un compte d’utilisateur créé sur le domaine (Active Directory) l'utilisateur :</text:p>
      <text:list text:style-name="List_20_1" text:continue-numbering="false">
        <text:list-item>
          <text:p text:style-name="List_20_1_Content_First"> <text:span text:style-name="Strong_20_Emphasis">peut se connecter</text:span> à tout ordinateur du domaine, sans nécessiter de <text:span text:style-name="Strong_20_Emphasis">compte local</text:span> sur cet ordinateur ;</text:p>
        </text:list-item>
        <text:list-item>
          <text:p text:style-name="List_20_1_Content_Last"> ne peut apporter que des <text:span text:style-name="Strong_20_Emphasis">modifications limitées</text:span> aux paramètres et à la configuration d’un ordinateur car les administrateurs réseau recherchent une cohérence de configuration sur l'ensemble des ordinateurs du réseau.</text:p>
        </text:list-item>
      </text:list>
      <text:p text:style-name="Text_20_body">Pour en savoir plus sur Active Directory : <text:a xlink:type="simple" xlink:href="/doku.php/reseau/ad/configserveur/presentationad" text:style-name="Internet_20_link" text:visited-style-name="Visited_20_Internet_20_Link">Présentation d'Active Directory</text:a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Document texte contenant les schémas <text:a xlink:type="simple" xlink:href="/doku.php/reseau/ad/configserveur/si2.c8.workgroup_ad.docx" text:style-name="Internet_20_link" text:visited-style-name="Visited_20_Internet_20_Link">si2.c8.workgroup_ad.docx</text:a>.</text:p></text:list-item><text:list-item><text:p text:style-name="List_20_1_Content"> Les fichiers graphique des schémas de la page à télécharger <text:a xlink:type="simple" xlink:href="/doku.php/reseau/ad/configserveur/domaine_groupedetravail.xml" text:style-name="Internet_20_link" text:visited-style-name="Visited_20_Internet_20_Link">ici</text:a>.</text:p></text:list-item><text:list-item><text:p text:style-name="List_20_1_Content_Last"> Ce document est consultable et modifiable à partir du site <text:a xlink:type="simple" xlink:href="https://app.diagrams.net/" text:style-name="Internet_20_link" text:visited-style-name="Visited_20_Internet_20_Link">https://app.diagrams.net/</text:a></text:p></text:list-item></text:list></table:table-cell></table:table-row></table:table></draw:text-box></draw:frame></text:p>
      <text:h text:style-name="Heading_20_3" text:outline-level="3"><text:bookmark-start text:name="__RefHeading___integration_d_un_sta_dans_un_domaine_ad_6"/><text:bookmark-start text:name="integration_d_un_sta_dans_un_domaine_ad"/>Intégration d'un STA dans un domaine AD<text:bookmark-end text:name="__RefHeading___integration_d_un_sta_dans_un_domaine_ad_6"/><text:bookmark-end text:name="integration_d_un_sta_dans_un_domaine_ad"/></text:h>
      <text:p text:style-name="Text_20_body">Pour intégrer un ordinateur à un domaine AD Microsoft il faut :</text:p>
      <text:list text:style-name="List_20_1" text:continue-numbering="false">
        <text:list-item>
          <text:p text:style-name="List_20_1_Content_First"> un ordinateur avec un système d'exploitation Windows ou un système d'exploitation Linux avec un client Samba + Winbind</text:p>
        </text:list-item>
        <text:list-item>
          <text:p text:style-name="List_20_1_Content"> utiliser un <text:span text:style-name="Strong_20_Emphasis">compte administrateur</text:span> sur l'ordinateur à intégrer</text:p>
        </text:list-item>
        <text:list-item>
          <text:p text:style-name="List_20_1_Content_Last"> s'assurer que l'ordinateur <text:span text:style-name="Strong_20_Emphasis">interroge le serveur DNS</text:span> qui gère le domaine</text:p>
        </text:list-item>
      </text:list>
      <text:h text:style-name="Heading_20_3" text:outline-level="3"><text:bookmark-start text:name="__RefHeading___retour_bloc_2_7"/><text:bookmark-start text:name="retour_bloc_2"/>Retour Bloc 2<text:bookmark-end text:name="__RefHeading___retour_bloc_2_7"/><text:bookmark-end text:name="retour_bloc_2"/></text:h>
      <text:list text:style-name="List_20_1" text:continue-numbering="false">
        <text:list-item>
          <text:p text:style-name="LastListParagraph_List_20_1_Content_First"> <text:a xlink:type="simple" xlink:href="/doku.php/bloc2/accueil" text:style-name="Internet_20_link" text:visited-style-name="Visited_20_Internet_20_Link">Cours Bloc 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ad:configserveur:gtad</dc:title>
  </office:meta>
</office:document-meta>
</file>