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8b6d492e1a2b71da65477002257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n:pygame01"/><text:bookmark-start text:name="__RefHeading___pygamecreer_une_fenetre_de_jeu_1"/><text:bookmark-start text:name="pygamecreer_une_fenetre_de_jeu"/>Pygame : créer une fenêtre de jeu<text:bookmark-end text:name="__RefHeading___pygamecreer_une_fenetre_de_jeu_1"/><text:bookmark-end text:name="pygamecreer_une_fenetre_de_jeu"/></text:h>
      <text:h text:style-name="Heading_20_2" text:outline-level="2"><text:bookmark-start text:name="__RefHeading___creer_un_projet_repl.it_2"/><text:bookmark-start text:name="creer_un_projet_repl.it"/>Créer un projet repl.it<text:bookmark-end text:name="__RefHeading___creer_un_projet_repl.it_2"/><text:bookmark-end text:name="creer_un_projet_repl.it"/></text:h>
      <text:list text:style-name="List_20_1" text:continue-numbering="false">
        <text:list-item>
          <text:p text:style-name="List_20_1_Content_First"> aller sur le site <text:a xlink:type="simple" xlink:href="https://repl.it/" text:style-name="Internet_20_link" text:visited-style-name="Visited_20_Internet_20_Link">https://repl.it/</text:a></text:p>
        </text:list-item>
        <text:list-item>
          <text:p text:style-name="List_20_1_Content_Last"> Créer un projet Repl.it en sélectionnant <text:span text:style-name="Strong_20_Emphasis">PyGame</text:span></text:p>
        </text:list-item>
      </text:list>
      <text:p text:style-name="Text_20_body"><draw:frame draw:style-name="mediacenter" draw:name="  Legend" text:anchor-type="paragraph" draw:z-index="0" svg:width="16.615833333333cm"><draw:text-box><text:p text:style-name="legendcenter"><draw:frame draw:style-name="mediacenter" draw:name=" " text:anchor-type="paragraph" draw:z-index="0" svg:width="16.615833333333cm" svg:height="18.785416666667cm"><draw:image xlink:href="Pictures/6e48b6d492e1a2b71da65477002257dd.png" xlink:type="simple" xlink:show="embed" xlink:actuate="onLoad"/></draw:frame> </text:p></draw:text-box></draw:frame></text:p>
      <text:h text:style-name="Heading_20_2" text:outline-level="2"><text:bookmark-start text:name="__RefHeading___creer_la_fenetre_de_jeu_3"/><text:bookmark-start text:name="creer_la_fenetre_de_jeu"/>Créer la fenêtre de jeu<text:bookmark-end text:name="__RefHeading___creer_la_fenetre_de_jeu_3"/><text:bookmark-end text:name="creer_la_fenetre_de_jeu"/></text:h>
      <text:p text:style-name="Text_20_body">Il faut tout d'abord importer la bibliothèque <text:span text:style-name="Strong_20_Emphasis">Pygame</text:span>.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pygame</text:p>
          </table:table-cell>
        </table:table-row>
      </table:table>
      <text:p text:style-name="Text_20_body">Puis <text:span text:style-name="Strong_20_Emphasis">initialiser</text:span> Pygame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ygame.<text:span text:style-name="highlight_me1">init</text:span><text:span text:style-name="highlight_br0">(</text:span><text:span text:style-name="highlight_br0">)</text:span></text:p>
          </table:table-cell>
        </table:table-row>
      </table:table>
      <text:p text:style-name="Text_20_body">Il ne reste plus qu'à définir les <text:span text:style-name="Strong_20_Emphasis">dimensions</text:span> de la fenêtre de jeu :</text:p>
      <text:list text:style-name="List_20_1" text:continue-numbering="false">
        <text:list-item>
          <text:p text:style-name="List_20_1_Content_First"> <text:span text:style-name="Strong_20_Emphasis">hauteur et largeur</text:span>,</text:p>
        </text:list-item>
        <text:list-item>
          <text:p text:style-name="List_20_1_Content_Last"> <text:span text:style-name="Strong_20_Emphasis">couleur</text:span> de fond.</text:p>
        </text:list-item>
      </text:list>
      <text:p text:style-name="Text_20_body">Comme ces valeurs ne changeront pas tout au long du jeu, elles sont considérées comme des constantes et par convention, le nom des variables est écrit en majuscul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HAUTEUR <text:span text:style-name="highlight_sy0">=</text:span> <text:span text:style-name="highlight_nu0">600</text:span> <text:line-break/>LARGEUR <text:span text:style-name="highlight_sy0">=</text:span> <text:span text:style-name="highlight_nu0">600</text:span></text:p>
          </table:table-cell>
        </table:table-row>
      </table:table>
      <text:p text:style-name="Text_20_body">Définir la couleur de fond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COULEUR_FOND <text:span text:style-name="highlight_sy0">=</text:span> <text:span text:style-name="highlight_br0">(</text:span><text:span text:style-name="highlight_nu0">255</text:span><text:span text:style-name="highlight_sy0">,</text:span> <text:span text:style-name="highlight_nu0">255</text:span><text:span text:style-name="highlight_sy0">,</text:span> <text:span text:style-name="highlight_nu0">255</text:span><text:span text:style-name="highlight_br0">)</text:span></text:p>
          </table:table-cell>
        </table:table-row>
      </table:table>
      <text:p text:style-name="Text_20_body">Lancer l'affichage de la fenêtre de jeu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ECRAN <text:span text:style-name="highlight_sy0">=</text:span> pygame.<text:span text:style-name="highlight_me1">display</text:span>.<text:span text:style-name="highlight_me1">set_mode</text:span><text:span text:style-name="highlight_br0">(</text:span><text:span text:style-name="highlight_br0">(</text:span>LARGEUR<text:span text:style-name="highlight_sy0">,</text:span> HAUTEUR<text:span text:style-name="highlight_br0">)</text:span><text:span text:style-name="highlight_br0">)</text:span></text:p>
          </table:table-cell>
        </table:table-row>
      </table:table>
      <text:p text:style-name="Text_20_body">Les deux paramètres de la fonction set_mode() sont fournis sous la forme d'un <text:span text:style-name="Strong_20_Emphasis">tuple</text:span> : 
 (LARGEUR, HAUTEUR) </text:p>
      <text:h text:style-name="Heading_20_2" text:outline-level="2"><text:bookmark-start text:name="__RefHeading___la_boucle_du_jeu_4"/><text:bookmark-start text:name="la_boucle_du_jeu"/>La boucle du jeu<text:bookmark-end text:name="__RefHeading___la_boucle_du_jeu_4"/><text:bookmark-end text:name="la_boucle_du_jeu"/></text:h>
      <text:p text:style-name="Text_20_body">La <text:span text:style-name="Strong_20_Emphasis">boucle de jeu</text:span> ou boucle d’animation, est une notion fondamentale dans les jeux. Elle correspond à une <text:span text:style-name="Strong_20_Emphasis">boucle infinie</text:span> qu'il faudra interrompre pour quitter le jeu. Pour cela, on code une <text:span text:style-name="Strong_20_Emphasis">action utilisateur</text:span> comme par exemple l'appui sur la touche [Esc] du clavier.</text:p>
      <text:p text:style-name="Text_20_body">Il est pratique d'utiliser une <text:span text:style-name="Strong_20_Emphasis">variable booléenne</text:span> :</text:p>
      <text:list text:style-name="List_20_1" text:continue-numbering="false">
        <text:list-item>
          <text:p text:style-name="List_20_1_Content_First"> si sa valeur est <text:span text:style-name="Strong_20_Emphasis">True</text:span>, la boucle se poursuit,</text:p>
        </text:list-item>
        <text:list-item>
          <text:p text:style-name="List_20_1_Content_Last"> si sa valeur est <text:span text:style-name="Strong_20_Emphasis">False</text:span>,  elle s’interrompt.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RRET <text:span text:style-name="highlight_sy0">=</text:span> <text:span text:style-name="highlight_kw2">False</text:span></text:p>
          </table:table-cell>
        </table:table-row>
      </table:table>
      <text:p text:style-name="Text_20_body">Durant cette boucle de jeu, le programme :</text:p>
      <text:list text:style-name="List_20_1" text:continue-numbering="false">
        <text:list-item>
          <text:p text:style-name="List_20_1_Content_First"> prend en compte les <text:span text:style-name="Strong_20_Emphasis">actions</text:span> (entrées) du joueur  ou du système, </text:p>
        </text:list-item>
        <text:list-item>
          <text:p text:style-name="List_20_1_Content"> <text:span text:style-name="Strong_20_Emphasis">met à jour</text:span> les éléments du jeu,</text:p>
        </text:list-item>
        <text:list-item>
          <text:p text:style-name="List_20_1_Content_Last"> <text:span text:style-name="Strong_20_Emphasis">rafraîchit</text:span> (redessine) l'écran. </text:p>
        </text:list-item>
      </text:list>
      <text:p text:style-name="Text_20_body">Chaque itération devrait avoir la même durée que toutes les autres pour permettre une fluidité dans le déroulement du jeu et en général Pygame réalise 30 itérations par seconde (<text:span text:style-name="Strong_20_Emphasis">30 images par seconde</text:span>).</text:p>
      <text:p text:style-name="Text_20_body">Pour la couleur de fond :</text:p>
      <text:list text:style-name="List_20_1" text:continue-numbering="false">
        <text:list-item>
          <text:p text:style-name="List_20_1_Content_First"> la fonction <text:span text:style-name="Strong_20_Emphasis">fill()</text:span> permet de <text:span text:style-name="Strong_20_Emphasis">remplir un élément</text:span> avec une couleur passée en paramètre (tuple de 3 valeurs)</text:p>
        </text:list-item>
        <text:list-item>
          <text:p text:style-name="List_20_1_Content_Last"> la fonction <text:span text:style-name="Strong_20_Emphasis">pygame.display.flip()</text:span> permet de rafraîchir l'écran.</text:p>
        </text:list-item>
      </text:list>
      <text:p text:style-name="Text_20_body">La fonction <text:span text:style-name="Strong_20_Emphasis">pygame.event.get()</text:span> permet d’intercepter tous les événements entrants notamment depuis le clavier, la souris, etc. Si on appuie sur la touche [Esc], alors le jeu est interrompu. Ceci est permis en utilisant les évènements du clavier suivants :</text:p>
      <text:list text:style-name="List_20_1" text:continue-numbering="false">
        <text:list-item>
          <text:p text:style-name="List_20_1_Content_First"> pour savoir si une touche a été appuyée  : <text:span text:style-name="Strong_20_Emphasis">pygame.KEYDOWN</text:span></text:p>
        </text:list-item>
        <text:list-item>
          <text:p text:style-name="List_20_1_Content_Last"> pour connaître s'il s'agit de le touche [Esc] ou [Echap]  : <text:span text:style-name="Strong_20_Emphasis">pygame.K_ESCAPE</text:span></text:p>
        </text:list-item>
      </text:list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while</text:span> <text:span text:style-name="highlight_kw1">not</text:span> ARRET: <text:line-break/><text:s text:c="3"/><text:span text:style-name="highlight_kw1">for</text:span> event <text:span text:style-name="highlight_kw1">in</text:span> pygame.<text:span text:style-name="highlight_me1">event</text:span>.<text:span text:style-name="highlight_me1">get</text:span><text:span text:style-name="highlight_br0">(</text:span><text:span text:style-name="highlight_br0">)</text:span>: <text:line-break/><text:s text:c="7"/><text:span text:style-name="highlight_kw1">if</text:span> event.<text:span text:style-name="highlight_kw2">type</text:span> <text:span text:style-name="highlight_sy0">==</text:span> pygame.<text:span text:style-name="highlight_me1">KEYDOWN</text:span>: <text:line-break/><text:s text:c="11"/><text:span text:style-name="highlight_kw1">if</text:span> event.<text:span text:style-name="highlight_me1">key</text:span> <text:span text:style-name="highlight_sy0">==</text:span> pygame.<text:span text:style-name="highlight_me1">K_ESCAPE</text:span>: <text:line-break/><text:s text:c="15"/>ARRET <text:span text:style-name="highlight_sy0">=</text:span> <text:span text:style-name="highlight_kw2">True</text:span></text:p>
          </table:table-cell>
        </table:table-row>
      </table:table>
      <text:h text:style-name="Heading_20_2" text:outline-level="2"><text:bookmark-start text:name="__RefHeading___programme_complet_5"/><text:bookmark-start text:name="programme_complet"/>Programme complet :<text:bookmark-end text:name="__RefHeading___programme_complet_5"/><text:bookmark-end text:name="programme_complet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import</text:span> pygame <text:line-break/>pygame.<text:span text:style-name="highlight_me1">init</text:span><text:span text:style-name="highlight_br0">(</text:span><text:span text:style-name="highlight_br0">)</text:span> <text:line-break/>HAUTEUR <text:span text:style-name="highlight_sy0">=</text:span> <text:span text:style-name="highlight_nu0">600</text:span> <text:line-break/>LARGEUR <text:span text:style-name="highlight_sy0">=</text:span> <text:span text:style-name="highlight_nu0">600</text:span><text:line-break/>COULEUR_FOND <text:span text:style-name="highlight_sy0">=</text:span> <text:span text:style-name="highlight_br0">(</text:span><text:span text:style-name="highlight_nu0">255</text:span><text:span text:style-name="highlight_sy0">,</text:span> <text:span text:style-name="highlight_nu0">255</text:span><text:span text:style-name="highlight_sy0">,</text:span> <text:span text:style-name="highlight_nu0">255</text:span><text:span text:style-name="highlight_br0">)</text:span><text:line-break/>ECRAN <text:span text:style-name="highlight_sy0">=</text:span> pygame.<text:span text:style-name="highlight_me1">display</text:span>.<text:span text:style-name="highlight_me1">set_mode</text:span><text:span text:style-name="highlight_br0">(</text:span><text:span text:style-name="highlight_br0">(</text:span>LARGEUR<text:span text:style-name="highlight_sy0">,</text:span> HAUTEUR<text:span text:style-name="highlight_br0">)</text:span><text:span text:style-name="highlight_br0">)</text:span><text:line-break/>ARRET <text:span text:style-name="highlight_sy0">=</text:span> <text:span text:style-name="highlight_kw2">False</text:span><text:line-break/><text:span text:style-name="highlight_kw1">while</text:span> <text:span text:style-name="highlight_kw1">not</text:span> ARRET: <text:line-break/> ECRAN.<text:span text:style-name="highlight_me1">fill</text:span><text:span text:style-name="highlight_br0">(</text:span>COULEUR_FOND<text:span text:style-name="highlight_br0">)</text:span><text:line-break/> pygame.<text:span text:style-name="highlight_me1">display</text:span>.<text:span text:style-name="highlight_me1">flip</text:span><text:span text:style-name="highlight_br0">(</text:span><text:span text:style-name="highlight_br0">)</text:span> <text:line-break/><text:s text:c="3"/><text:span text:style-name="highlight_kw1">for</text:span> event <text:span text:style-name="highlight_kw1">in</text:span> pygame.<text:span text:style-name="highlight_me1">event</text:span>.<text:span text:style-name="highlight_me1">get</text:span><text:span text:style-name="highlight_br0">(</text:span><text:span text:style-name="highlight_br0">)</text:span>: <text:line-break/><text:s text:c="7"/><text:span text:style-name="highlight_kw1">if</text:span> event.<text:span text:style-name="highlight_kw2">type</text:span> <text:span text:style-name="highlight_sy0">==</text:span> pygame.<text:span text:style-name="highlight_me1">KEYDOWN</text:span>: <text:line-break/><text:s text:c="11"/><text:span text:style-name="highlight_kw1">if</text:span> event.<text:span text:style-name="highlight_me1">key</text:span> <text:span text:style-name="highlight_sy0">==</text:span> pygame.<text:span text:style-name="highlight_me1">K_ESCAPE</text:span>: <text:line-break/><text:s text:c="15"/>ARRET <text:span text:style-name="highlight_sy0">=</text:span> <text:span text:style-name="highlight_kw2">True</text:span></text:p>
          </table:table-cell>
        </table:table-row>
      </table:table>
      <text:h text:style-name="Heading_20_3" text:outline-level="3"><text:bookmark-start text:name="__RefHeading___les_activites_6"/><text:bookmark-start text:name="les_activites"/>Les activités ...<text:bookmark-end text:name="__RefHeading___les_activites_6"/><text:bookmark-end text:name="les_activites"/></text:h>
      <text:p text:style-name="Text_20_body"><draw:frame draw:style-name="PluginODTAutoStyle_Frame_17_text_frame" draw:name="Frame1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a xlink:type="simple" xlink:href="/doku.php/isn/accueil" text:style-name="Internet_20_link" text:visited-style-name="Visited_20_Internet_20_Link">Je reviens à la liste des activités.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sn:pygame01</dc:title>
  </office:meta>
</office:document-meta>
</file>