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50271093ab7b84d0c738d49b89e684.png"/>
  <manifest:file-entry manifest:media-type="image/png" manifest:full-path="Pictures/24087b29299d7941d7ed805048a7d2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n:anaconda:spyder:presentation"/><text:bookmark-start text:name="__RefHeading___fiche_spyderpresentation_de_spyder_1"/><text:bookmark-start text:name="fiche_spyderpresentation_de_spyder"/>Fiche Spyder : Présentation de Spyder<text:bookmark-end text:name="__RefHeading___fiche_spyderpresentation_de_spyder_1"/><text:bookmark-end text:name="fiche_spyderpresentation_de_spyder"/></text:h>
      <text:p text:style-name="Text_20_body"><text:span text:style-name="Strong_20_Emphasis">Spyder</text:span> est un EDI (environnement de développement intégré) ou en anglais un IDE (Integrated Development Environment). Il offre avec un seul logiciel :</text:p>
      <text:list text:style-name="List_20_1" text:continue-numbering="false">
        <text:list-item>
          <text:p text:style-name="List_20_1_Content_First"> une <text:span text:style-name="Strong_20_Emphasis">Console</text:span> Python pour tester ton code (<text:span text:style-name="Strong_20_Emphasis">interpréteur interactif</text:span>),</text:p>
        </text:list-item>
        <text:list-item>
          <text:p text:style-name="List_20_1_Content"> un <text:span text:style-name="Strong_20_Emphasis">Editeur de fichier</text:span> pour écrire du code sauvegardé ensuite dans un fichier,</text:p>
        </text:list-item>
        <text:list-item>
          <text:p text:style-name="List_20_1_Content_Last"> un <text:span text:style-name="Strong_20_Emphasis">Explorateur de variables</text:span> pour visualiser les valeurs contenus dans les variables de tes programmes.</text:p>
        </text:list-item>
      </text:list>
      <text:h text:style-name="Heading_20_2" text:outline-level="2"><text:bookmark-start text:name="__RefHeading___lancement_de_spyder_2"/><text:bookmark-start text:name="lancement_de_spyder"/>Lancement de Spyder<text:bookmark-end text:name="__RefHeading___lancement_de_spyder_2"/><text:bookmark-end text:name="lancement_de_spyder"/></text:h>
      <text:list text:style-name="List_20_1" text:continue-numbering="false">
        <text:list-item>
          <text:p text:style-name="LastListParagraph_List_20_1_Content_First">Accède au groupe de programme <text:span text:style-name="Strong_20_Emphasis">Anaconda3</text:span> et clique sur l'icône en forme de toile d'araignée :
<draw:frame draw:style-name="mediacenter" draw:name="0" text:anchor-type="paragraph" draw:z-index="0" svg:width="7.8845833333333cm" svg:height="13.626041666667cm"><draw:image xlink:href="Pictures/6750271093ab7b84d0c738d49b89e684.png" xlink:type="simple" xlink:show="embed" xlink:actuate="onLoad"/></draw:frame></text:p>
        </text:list-item>
      </text:list>
      <text:h text:style-name="Heading_20_2" text:outline-level="2"><text:bookmark-start text:name="__RefHeading___decouvrir_spyder_3"/><text:bookmark-start text:name="decouvrir_spyder"/>Découvrir Spyder<text:bookmark-end text:name="__RefHeading___decouvrir_spyder_3"/><text:bookmark-end text:name="decouvrir_spyder"/></text:h>
      <text:list text:style-name="List_20_1" text:continue-numbering="false">
        <text:list-item>
          <text:p text:style-name="LastListParagraph_List_20_1_Content_First"> je regarde le <text:span text:style-name="Strong_20_Emphasis">tutoriel</text:span> de découverte de Spyder  :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left" draw:name="1" text:anchor-type="paragraph" draw:z-index="1" svg:width="2.6458333333333cm" svg:height="1.9204470742932cm"><draw:image xlink:href="Pictures/24087b29299d7941d7ed805048a7d23a.png" xlink:type="simple" xlink:show="embed" xlink:actuate="onLoad"/></draw:frame> Utilise la <text:span text:style-name="Strong_20_Emphasis">molette</text:span> de la souris et la touche <text:span text:style-name="Strong_20_Emphasis">CTRL</text:span> pour faire un Zoom avant ou un<text:span text:style-name="Strong_20_Emphasis"> Zoom  arrière</text:span> afin de bien voir le tutoriel. </text:p></table:table-cell></table:table-row></table:table></draw:text-box></draw:frame></text:p>
      <text:p text:style-name="Text_20_body"><text:a xlink:type="simple" xlink:href="/doku.php/icn/anaconda/spyder/spyder_02.swf" text:style-name="Internet_20_link" text:visited-style-name="Visited_20_Internet_20_Link">spyder_02.swf</text:a></text:p>
      <text:h text:style-name="Heading_20_3" text:outline-level="3"><text:bookmark-start text:name="__RefHeading___les_fiches_sur_anaconda_4"/><text:bookmark-start text:name="les_fiches_sur_anaconda"/>Les fiches sur Anaconda ...<text:bookmark-end text:name="__RefHeading___les_fiches_sur_anaconda_4"/><text:bookmark-end text:name="les_fiches_sur_anaconda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a xlink:type="simple" xlink:href="/doku.php/icn/anaconda/accueil" text:style-name="Internet_20_link" text:visited-style-name="Visited_20_Internet_20_Link">Je reviens à la liste des fiches sur Anaconda.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cn:anaconda:spyder:presentation</dc:title>
  </office:meta>
</office:document-meta>
</file>