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537697815b49434c9359e07b943b32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ack:passtonhackdabord:accueil"/><text:bookmark-start text:name="__RefHeading___passe_ton_hack_d_abord_2026_1"/><text:bookmark-start text:name="passe_ton_hack_d_abord_2026"/>Passe ton Hack d'abord 2026<text:bookmark-end text:name="__RefHeading___passe_ton_hack_d_abord_2026_1"/><text:bookmark-end text:name="passe_ton_hack_d_abord_2026"/></text:h>
      <text:list text:style-name="List_20_1" text:continue-numbering="false">
        <text:list-item>
          <text:p text:style-name="List_20_1_Content_First"> du 4 novembre 2025 au 5 janvier 2026 : </text:p>
          <text:list text:style-name="List_20_1">
            <text:list-item>
              <text:p text:style-name="List_20_1_Content"> Informations</text:p>
            </text:list-item>
            <text:list-item>
              <text:p text:style-name="List_20_1_Content"> Inscription des équipes :</text:p>
              <text:list text:style-name="List_20_1">
                <text:list-item>
                  <text:p text:style-name="List_20_1_Content"> Pré-inscription du lycée : <text:a xlink:type="simple" xlink:href="https://grist.numerique.gouv.fr/o/docs/forms/vBu2znFU6prcuQnEozaFMn/7" text:style-name="Internet_20_link" text:visited-style-name="Visited_20_Internet_20_Link">https://grist.numerique.gouv.fr/o/docs/forms/vBu2znFU6prcuQnEozaFMn/7</text:a></text:p>
                </text:list-item>
                <text:list-item>
                  <text:p text:style-name="List_20_1_Content"> Inscription et gestion des équipes : <text:a xlink:type="simple" xlink:href="https://pthd.torrequadra.net/" text:style-name="Internet_20_link" text:visited-style-name="Visited_20_Internet_20_Link">https://pthd.torrequadra.net/</text:a></text:p>
                </text:list-item>
              </text:list>
            </text:list-item>
          </text:list>
        </text:list-item>
        <text:list-item>
          <text:p text:style-name="List_20_1_Content"> du 6 janvier au 19 janvier 2026 : </text:p>
          <text:list text:style-name="List_20_1">
            <text:list-item>
              <text:p text:style-name="List_20_1_Content"> diffusion des identifiants</text:p>
            </text:list-item>
            <text:list-item>
              <text:p text:style-name="List_20_1_Content"> demandes d'accompagnement</text:p>
            </text:list-item>
          </text:list>
        </text:list-item>
        <text:list-item>
          <text:p text:style-name="List_20_1_Content"> du 20 janvier (9h) au 7 février 2025 (17h) : </text:p>
          <text:list text:style-name="List_20_1">
            <text:list-item>
              <text:p text:style-name="List_20_1_Content"> challenge en ligne</text:p>
            </text:list-item>
            <text:list-item>
              <text:p text:style-name="List_20_1_Content_Last"> accompagnement. </text:p>
            </text:list-item>
          </text:list>
        </text:list-item>
      </text:list>
      <text:h text:style-name="Heading_20_1" text:outline-level="1"><text:bookmark-start text:name="__RefHeading___passe_ton_hack_d_abord_2025_2"/><text:bookmark-start text:name="passe_ton_hack_d_abord_2025"/>Passe ton Hack d'abord 2025<text:bookmark-end text:name="__RefHeading___passe_ton_hack_d_abord_2025_2"/><text:bookmark-end text:name="passe_ton_hack_d_abord_2025"/></text:h>
      <text:p text:style-name="Text_20_body">Evènement Capture The Flag (CTF) <text:span text:style-name="Strong_20_Emphasis">Passe ton Hack d’abord</text:span> qui se déroulera intégralement en ligne du <text:span text:style-name="Strong_20_Emphasis">20 janvier au 7 février 2025</text:span> au moyen d’une plateforme disponible sur l’internet.</text:p>
      <text:p text:style-name="Text_20_body">Evènement organisé par le Commandement de la Cyberdéfense (<text:span text:style-name="Strong_20_Emphasis">COMCYBER</text:span>) du ministère des Armées et des Anciens Combattants et la Direction générale de l’enseignement scolaire (<text:span text:style-name="Strong_20_Emphasis">DGESCO</text:span>) du ministère de l’Éducation nationale. </text:p>
      <text:h text:style-name="Heading_20_2" text:outline-level="2"><text:bookmark-start text:name="__RefHeading___informations_3"/><text:bookmark-start text:name="informations"/>Informations<text:bookmark-end text:name="__RefHeading___informations_3"/><text:bookmark-end text:name="informations"/></text:h>
      <text:list text:style-name="List_20_1" text:continue-numbering="false">
        <text:list-item>
          <text:p text:style-name="List_20_1_Content_First"> <text:span text:style-name="Strong_20_Emphasis">équipe mixte</text:span> de 5 personnes maximum (élèves de 2nde, 1re, Tle et étudiants Post-bac - BTS ; CPGE) </text:p>
        </text:list-item>
        <text:list-item>
          <text:p text:style-name="List_20_1_Content"> <text:span text:style-name="Strong_20_Emphasis">Inscription</text:span> du <text:span text:style-name="Strong_20_Emphasis">5 novembre 2024 au 05 janvier 2025</text:span></text:p>
        </text:list-item>
        <text:list-item>
          <text:p text:style-name="List_20_1_Content_Last"> <text:span text:style-name="Strong_20_Emphasis">Challenge</text:span> en ligne du <text:span text:style-name="Strong_20_Emphasis">20 janvier (9h00) au 7 février 2025 (17h) </text:span></text:p>
        </text:list-item>
      </text:list>
      <text:h text:style-name="Heading_20_3" text:outline-level="3"><text:bookmark-start text:name="__RefHeading___reglement_ctf_2025_4"/><text:bookmark-start text:name="reglement_ctf_2025"/>Règlement CTF 2025<text:bookmark-end text:name="__RefHeading___reglement_ctf_2025_4"/><text:bookmark-end text:name="reglement_ctf_2025"/></text:h>
      <text:p text:style-name="Text_20_body"><text:a xlink:type="simple" xlink:href="/doku.php/hack/passtonhackdabord/20241017_reglement_ctf_passe-ton-hack-vfinale-1.pdf" text:style-name="Internet_20_link" text:visited-style-name="Visited_20_Internet_20_Link">20241017_reglement_ctf_passe-ton-hack-vfinale-1.pdf</text:a></text:p>
      <text:p text:style-name="Text_20_body">&lt;html&gt;</text:p>
      <text:p text:style-name="Text_20_body">&lt;/html&gt;</text:p>
      <text:p text:style-name="Text_20_body"><draw:frame draw:style-name="mediacenter" draw:name="0" text:anchor-type="paragraph" draw:z-index="0" svg:width="15.08125cm" svg:height="20.690416666667cm"><draw:image xlink:href="Pictures/1537697815b49434c9359e07b943b32b.png" xlink:type="simple" xlink:show="embed" xlink:actuate="onLoad"/></draw:frame></text:p>
      <text:p text:style-name="Text_20_body"><text:a xlink:type="simple" xlink:href="/doku.php/hack/passtonhackdabord/a5_flyer_pthda-vdef_2025-digital-link.pdf" text:style-name="Internet_20_link" text:visited-style-name="Visited_20_Internet_20_Link">a5_flyer_pthda-vdef_2025-digital-link.pdf</text:a></text:p>
      <text:h text:style-name="Heading_20_3" text:outline-level="3"><text:bookmark-start text:name="__RefHeading___notes_5"/><text:bookmark-start text:name="notes"/>Notes<text:bookmark-end text:name="__RefHeading___notes_5"/><text:bookmark-end text:name="notes"/></text:h>
      <text:list text:style-name="List_20_1" text:continue-numbering="false">
        <text:list-item>
          <text:p text:style-name="List_20_1_Content_First">  découvrir le domaine de la Cyber avec des challenges de difficultés croissantes dans différents thèmes (Web, réseau, programmation, OSINT, forensique, cryptographie</text:p>
        </text:list-item>
        <text:list-item>
          <text:p text:style-name="List_20_1_Content"> Plateforme du challenge immersive et ludique</text:p>
        </text:list-item>
        <text:list-item>
          <text:p text:style-name="List_20_1_Content"> scénarisation proche du réel avec un fil conducteur pour une succession de missions de difficulté croissante</text:p>
        </text:list-item>
        <text:list-item>
          <text:p text:style-name="List_20_1_Content"> un challenge est réussi en trouvant un flag (chaine de caractères) </text:p>
        </text:list-item>
        <text:list-item>
          <text:p text:style-name="List_20_1_Content"> Premières épreuves basiques pour les débutants et qui deviennent plus difficile pour les missions suivantes.</text:p>
        </text:list-item>
        <text:list-item>
          <text:p text:style-name="List_20_1_Content"> Utilisation d'outils de base. La liste des logiciels à utiliser sera communiqué en décembre </text:p>
        </text:list-item>
        <text:list-item>
          <text:p text:style-name="List_20_1_Content"> 2 profils de participant :</text:p>
          <text:list text:style-name="List_20_1">
            <text:list-item>
              <text:p text:style-name="List_20_1_Content"> Découvrir sans arriver à tout faire : curiosité ; logique et travail en équipe</text:p>
            </text:list-item>
            <text:list-item>
              <text:p text:style-name="List_20_1_Content_Last"> Gagner pour les plus aguerris.</text:p>
            </text:list-item>
          </text:list>
        </text:list-item>
      </text:list>
      <text:h text:style-name="Heading_20_3" text:outline-level="3"><text:bookmark-start text:name="__RefHeading___pour_s_entrainer_sur_les_types_de_mission_proches_de_ceux_du_challenge_6"/><text:bookmark-start text:name="pour_s_entrainer_sur_les_types_de_mission_proches_de_ceux_du_challenge"/>Pour s'entraîner sur les types de mission proches de ceux du challenge<text:bookmark-end text:name="__RefHeading___pour_s_entrainer_sur_les_types_de_mission_proches_de_ceux_du_challenge_6"/><text:bookmark-end text:name="pour_s_entrainer_sur_les_types_de_mission_proches_de_ceux_du_challenge"/></text:h>
      <text:list text:style-name="List_20_1" text:continue-numbering="false">
        <text:list-item>
          <text:p text:style-name="List_20_1_Content_First"> <text:span text:style-name="Strong_20_Emphasis">Challenge kids</text:span> (plus simple, accompagné) : <text:a xlink:type="simple" xlink:href="http://www.challenges-kids.fr/" text:style-name="Internet_20_link" text:visited-style-name="Visited_20_Internet_20_Link">http://www.challenges-kids.fr/</text:a></text:p>
          <text:list text:style-name="List_20_1">
            <text:list-item>
              <text:p text:style-name="List_20_1_Content"> Simple d'accès. Commencez par les challenges les plus simples (vert) au plus difficiles (rouge).</text:p>
            </text:list-item>
          </text:list>
        </text:list-item>
        <text:list-item>
          <text:p text:style-name="List_20_1_Content"> <text:a xlink:type="simple" xlink:href="https://cyber-learning.fr/" text:style-name="Internet_20_link" text:visited-style-name="Visited_20_Internet_20_Link">https://cyber-learning.fr/</text:a></text:p>
        </text:list-item>
        <text:list-item>
          <text:p text:style-name="List_20_1_Content_Last"> <text:span text:style-name="Strong_20_Emphasis">Root-me</text:span> : <text:a xlink:type="simple" xlink:href="https://www.root-me.org/" text:style-name="Internet_20_link" text:visited-style-name="Visited_20_Internet_20_Link">https://www.root-me.org/</text:a></text:p>
        </text:list-item>
      </text:list>
      <text:h text:style-name="Heading_20_3" text:outline-level="3"><text:bookmark-start text:name="__RefHeading___autres_plateforme_7"/><text:bookmark-start text:name="autres_plateforme"/>Autres plateforme<text:bookmark-end text:name="__RefHeading___autres_plateforme_7"/><text:bookmark-end text:name="autres_plateforme"/></text:h>
      <text:list text:style-name="List_20_1" text:continue-numbering="false">
        <text:list-item>
          <text:p text:style-name="List_20_1_Content_First"> The OSINT Project (<text:span text:style-name="Strong_20_Emphasis">TOP</text:span>) : <text:a xlink:type="simple" xlink:href="https://the-osint-project.fr/" text:style-name="Internet_20_link" text:visited-style-name="Visited_20_Internet_20_Link">https://the-osint-project.fr/</text:a></text:p>
          <text:list text:style-name="List_20_1">
            <text:list-item>
              <text:p text:style-name="List_20_1_Content"> plateforme de challenges en OSINT (recherche en source ouverte) pour découvrir des méthodes de recherche et des outils pour mieux exploiter toutes les données disponibles sur l'internet… </text:p>
            </text:list-item>
            <text:list-item>
              <text:p text:style-name="List_20_1_Content_Last"> <text:span text:style-name="Strong_20_Emphasis">Hackropole</text:span> de l'ANSSI : <text:a xlink:type="simple" xlink:href="https://hackropole.fr/fr/" text:style-name="Internet_20_link" text:visited-style-name="Visited_20_Internet_20_Link">https://hackropole.fr/fr/</text:a></text:p>
            </text:list-item>
          </text:list>
        </text:list-item>
      </text:list>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p text:style-name="tablealignleft">Depuis 2019, la France participe à l’<text:span text:style-name="Strong_20_Emphasis">European Cybersecurity Challenge</text:span>, un challenge qui permet à des jeunes européens entre 14 et 25 ans de se mesurer les uns aux autres, avec des séries d’épreuves.</text:p><text:p text:style-name="Text_20_body">Les joueurs de l’équipe France sont sélectionnés lors du <text:span text:style-name="Strong_20_Emphasis">France Cybersecurity Challenge</text:span> (FCSC) organisé par l’ANSSI. </text:p><text:p text:style-name="Text_20_body">Ce Capture The Flag (CTF) consiste à résoudre plusieurs épreuves (crypto, reverse, Pwn,forensics, etc.) afin de gagner des points.</text:p><text:p text:style-name="Text_20_body">Afin d’animer la compétition française, les agents de l’ANSSI, conçoivent chaque année, au printemps, entre 60 et 80 épreuves techniques dans tous les domaines de la cybersécurité. Hackropole est une plateforme regroupant plus de 300 épreuves du FCSC. Le but ? Faire vivre ces épreuves toute l’année et permettre au plus grand nombre de découvrir les métiers de la cybersécurité.</text:p></table:table-cell></table:table-row></table:table></draw:text-box></draw:frame></text:p>
      <text:h text:style-name="Heading_20_2" text:outline-level="2"><text:bookmark-start text:name="__RefHeading___archives_8"/><text:bookmark-start text:name="archives"/>Archives<text:bookmark-end text:name="__RefHeading___archives_8"/><text:bookmark-end text:name="archives"/></text:h>
      <text:list text:style-name="List_20_1" text:continue-numbering="false">
        <text:list-item>
          <text:p text:style-name="List_20_1_Content_First"> <text:a xlink:type="simple" xlink:href="/doku.php/hack/passtonhackdabord/reglement" text:style-name="Internet_20_link" text:visited-style-name="Visited_20_Internet_20_Link">Règlement 2024</text:a></text:p>
        </text:list-item>
        <text:list-item>
          <text:p text:style-name="List_20_1_Content_Last"> <text:a xlink:type="simple" xlink:href="/doku.php/hack/passtonhackdabord/epreuvespthd2024" text:style-name="Internet_20_link" text:visited-style-name="Visited_20_Internet_20_Link">Epreuves 2024</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hack:passtonhackdabord:accueil</dc:title>
  </office:meta>
</office:document-meta>
</file>