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moodle:lti"/><text:bookmark-start text:name="__RefHeading___moodlefournisseur_lti_de_microsoft_learn_pour_moodle_1"/><text:bookmark-start text:name="moodlefournisseur_lti_de_microsoft_learn_pour_moodle"/>Moodle : Fournisseur LTI de Microsoft Learn pour Moodle<text:bookmark-end text:name="__RefHeading___moodlefournisseur_lti_de_microsoft_learn_pour_moodle_1"/><text:bookmark-end text:name="moodlefournisseur_lti_de_microsoft_learn_pour_moodle"/></text:h>
      <text:h text:style-name="Heading_20_2" text:outline-level="2"><text:bookmark-start text:name="__RefHeading___ressources_2"/><text:bookmark-start text:name="ressources"/>Ressources<text:bookmark-end text:name="__RefHeading___ressources_2"/><text:bookmark-end text:name="ressources"/></text:h>
      <text:list text:style-name="List_20_1" text:continue-numbering="false">
        <text:list-item>
          <text:p text:style-name="LastListParagraph_List_20_1_Content_First"> <text:a xlink:type="simple" xlink:href="https://learn.microsoft.com/fr-fr/training/support/lti-application" text:style-name="Internet_20_link" text:visited-style-name="Visited_20_Internet_20_Link">https://learn.microsoft.com/fr-fr/training/support/lti-application</text:a></text:p>
        </text:list-item>
      </text:list>
      <text:h text:style-name="Heading_20_2" text:outline-level="2"><text:bookmark-start text:name="__RefHeading___presentation_3"/><text:bookmark-start text:name="presentation"/>Présentation<text:bookmark-end text:name="__RefHeading___presentation_3"/><text:bookmark-end text:name="presentation"/></text:h>
      <text:list text:style-name="List_20_1" text:continue-numbering="false">
        <text:list-item>
          <text:p text:style-name="List_20_1_Content_First"> intégrer dans Moodle des contenus d'apprentissage de Microsoft Learn</text:p>
        </text:list-item>
        <text:list-item>
          <text:p text:style-name="List_20_1_Content"> en complément des expériences pratiques avec Azure et d’autres technologies Microsoft</text:p>
        </text:list-item>
        <text:list-item>
          <text:p text:style-name="List_20_1_Content"> rédirection des étudiants du LMS Moodle vers Microsoft Learn</text:p>
        </text:list-item>
        <text:list-item>
          <text:p text:style-name="List_20_1_Content"> Utilisation du principe d'accumlulation des points d’expérience et des réalisations,</text:p>
        </text:list-item>
        <text:list-item>
          <text:p text:style-name="List_20_1_Content_Last"> pouvoir suivre la progression des activités d’apprentissage.</text:p>
        </text:list-item>
      </text:list>
      <text:h text:style-name="Heading_20_2" text:outline-level="2"><text:bookmark-start text:name="__RefHeading___principales_fonctionnalites_4"/><text:bookmark-start text:name="principales_fonctionnalites"/>Principales fonctionnalités<text:bookmark-end text:name="__RefHeading___principales_fonctionnalites_4"/><text:bookmark-end text:name="principales_fonctionnalites"/></text:h>
      <text:list text:style-name="List_20_1" text:continue-numbering="false">
        <text:list-item>
          <text:p text:style-name="List_20_1_Content_First"> <text:span text:style-name="Strong_20_Emphasis">Authentification unique (SSO)</text:span> : les étudiants se connecter avec leur compte lycée qu’une seule fois pour accéder à l’application LTI Learn.</text:p>
        </text:list-item>
        <text:list-item>
          <text:p text:style-name="List_20_1_Content"> <text:span text:style-name="Strong_20_Emphasis">Jumelage du LMS</text:span> : les enseignants peuvent créer, modifier et publier des devoirs basés sur Learn pour les cours et alimenter leur LMS avec eux facilement.</text:p>
        </text:list-item>
        <text:list-item>
          <text:p text:style-name="List_20_1_Content_Last"> Les données étudiantes conformes aux standards LTI v1.1 et v1.3 ne sont pas recueillies et les données des étudiants ne sont pas accessibles ; toutes les données utilisateur sont protégées.</text:p>
        </text:list-item>
      </text:list>
      <text:h text:style-name="Heading_20_2" text:outline-level="2"><text:bookmark-start text:name="__RefHeading___les_prerequis_5"/><text:bookmark-start text:name="les_prerequis"/>Les prérequis<text:bookmark-end text:name="__RefHeading___les_prerequis_5"/><text:bookmark-end text:name="les_prerequis"/></text:h>
      <text:p text:style-name="Text_20_body">4 rôles :</text:p>
      <text:list text:style-name="List_20_1" text:continue-numbering="false">
        <text:list-item>
          <text:p text:style-name="List_20_1_Content_First"> <text:span text:style-name="Strong_20_Emphasis">Service informatique central/administrateur informatique</text:span> : utilisateur déployant l’application LTI Microsoft Learn sur Azure ; propriétaire d’un abonnement Azure et disposer des privilèges pour créer des ressources Azure. Il configure l’application LTI Microsoft Learn de façon à ce qu’elle fonctionne avec le LMS.</text:p>
        </text:list-item>
        <text:list-item>
          <text:p text:style-name="List_20_1_Content"> <text:span text:style-name="Strong_20_Emphasis">Administrateur du LMS</text:span> : utilisateur qui configure le LMS pour qu’il fonctionne avec l’application LTI Microsoft Learn déployée. Une fois configurée, l’application LTI Microsoft Learn s’affiche comme un outil LTI (outil externe) qui peut être utilisé par tous les enseignants sur le LMS.</text:p>
        </text:list-item>
        <text:list-item>
          <text:p text:style-name="List_20_1_Content"> <text:span text:style-name="Strong_20_Emphasis">Enseignants</text:span> : un ou plusieurs utilisateurs du LMS configurés comme <text:span text:style-name="Strong_20_Emphasis">enseignants</text:span> dans un cours et qui dispensent les cours. Cet utilisateur crée des activités ou des ressources basées sur l’outil LTI configuré sur le LMS.</text:p>
        </text:list-item>
        <text:list-item>
          <text:p text:style-name="List_20_1_Content_Last"> <text:span text:style-name="Strong_20_Emphasis">Étudiants</text:span> : utilisateurs du LMS qui consomment les formations configurées par les enseignants.</text:p>
        </text:list-item>
      </text:list>
      <text:p text:style-name="Text_20_body">Le visuel suivant illustre le workflow dans son intégralité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v:moodle:lti</dc:title>
  </office:meta>
</office:document-meta>
</file>