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38dc2ef6289e673daeebe8223bb95e7.png"/>
  <manifest:file-entry manifest:media-type="image/png" manifest:full-path="Pictures/6bfe9122c96cce9746934bc608ace77c.png"/>
  <manifest:file-entry manifest:media-type="image/png" manifest:full-path="Pictures/a49e4be39713357d5b3d09659d6e9036.png"/>
  <manifest:file-entry manifest:media-type="image/png" manifest:full-path="Pictures/342ee95801ada961bd2985b9e3bd1c5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yber:outils:wireshark"/><text:bookmark-start text:name="__RefHeading___wireshark_1"/><text:bookmark-start text:name="wireshark"/>Wireshark<text:bookmark-end text:name="__RefHeading___wireshark_1"/><text:bookmark-end text:name="wireshark"/></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Wireshark est un outil open source de capture et d'analyse de paquets réseau. Cet outil est principalement utilisé pour réaliser des captures de trafic réseau sur les interfaces d'une machine. Ces captures peuvent ensuite être enregistrées dans des fichiers PCAP (extension .pcap) pour analyse.</text:p>
      <text:h text:style-name="Heading_20_2" text:outline-level="2"><text:bookmark-start text:name="__RefHeading___installation_3"/><text:bookmark-start text:name="installation"/>Installation<text:bookmark-end text:name="__RefHeading___installation_3"/><text:bookmark-end text:name="installation"/></text:h>
      <text:list text:style-name="List_20_1" text:continue-numbering="false">
        <text:list-item>
          <text:p text:style-name="LastListParagraph_List_20_1_Content_First">Sous Linux (Debian/Ubuntu) :</text:p>
        </text:list-item>
      </text:list>
      <table:table table:style-name="Table">
        <table:table-column table:style-name="odt_auto_style_table_column_1_1"/>
        <table:table-row>
          <table:table-cell office:value-type="string" table:style-name="tablecell">
            <text:p text:style-name="Preformatted_20_Text">sudo apt-get install wireshark</text:p>
          </table:table-cell>
        </table:table-row>
      </table:table>
      <text:list text:style-name="List_20_1" text:continue-numbering="false">
        <text:list-item>
          <text:p text:style-name="LastListParagraph_List_20_1_Content_First">Sous Windows : vous pouvez télécharger l'installateur depuis le site officiel (<text:a xlink:type="simple" xlink:href="https://www.wireshark.org/download.html" text:style-name="Internet_20_link" text:visited-style-name="Visited_20_Internet_20_Link">https://www.wireshark.org/download.html</text:a>) et suivre les instructions d'installation.</text:p>
        </text:list-item>
      </text:list>
      <text:h text:style-name="Heading_20_2" text:outline-level="2"><text:bookmark-start text:name="__RefHeading___cas_d_utilisation_4"/><text:bookmark-start text:name="cas_d_utilisation"/>Cas d'utilisation<text:bookmark-end text:name="__RefHeading___cas_d_utilisation_4"/><text:bookmark-end text:name="cas_d_utilisation"/></text:h>
      <text:list text:style-name="List_20_1" text:continue-numbering="false">
        <text:list-item>
          <text:p text:style-name="List_20_1_Content_First"><text:span text:style-name="Strong_20_Emphasis">Dépannage réseau</text:span> : pour identifier et résoudre les problèmes de réseau tels que les pertes de paquets, les retards et les erreurs de configuration ;</text:p>
        </text:list-item>
        <text:list-item>
          <text:p text:style-name="List_20_1_Content_Last"><text:span text:style-name="Strong_20_Emphasis">Sécurité réseau</text:span> : dans le cadre de la détection d'intrusion, de l'analyse de logiciels malveillants et de la surveillance de la sécurité réseau pour détecter les flux liés à des activités suspectes ;</text:p>
        </text:list-item>
      </text:list>
      <text:h text:style-name="Heading_20_2" text:outline-level="2"><text:bookmark-start text:name="__RefHeading___fonctionnalites_principales_5"/><text:bookmark-start text:name="fonctionnalites_principales"/>Fonctionnalités principales<text:bookmark-end text:name="__RefHeading___fonctionnalites_principales_5"/><text:bookmark-end text:name="fonctionnalites_principales"/></text:h>
      <text:list text:style-name="List_20_1" text:continue-numbering="false">
        <text:list-item>
          <text:p text:style-name="List_20_1_Content_First"><text:span text:style-name="Strong_20_Emphasis">Filtrage avancé</text:span> : permet de filtrer les paquets en fonction de critères tels que l'adresse IP, le port, le protocole, etc. pour se concentrer sur des éléments spécifiques.</text:p>
        </text:list-item>
        <text:list-item>
          <text:p text:style-name="List_20_1_Content"><text:span text:style-name="Strong_20_Emphasis">Analyse détaillée</text:span> : offre une analyse approfondie des paquets, y compris l'inspection des en-têtes, le suivi des flux de données, la reconstitution de sessions, etc.</text:p>
        </text:list-item>
        <text:list-item>
          <text:p text:style-name="List_20_1_Content"><text:span text:style-name="Strong_20_Emphasis">Support de nombreux protocoles</text:span> : prend en charge un large éventail de protocoles réseau, tels que TCP, UDP, HTTP, DNS, FTP, et bien d'autres.</text:p>
        </text:list-item>
        <text:list-item>
          <text:p text:style-name="List_20_1_Content"><text:span text:style-name="Strong_20_Emphasis">Exportation de données</text:span> : les résultats de l'analyse peuvent être exportés dans divers formats tels que CSV, XML et PCAP.</text:p>
        </text:list-item>
        <text:list-item>
          <text:p text:style-name="List_20_1_Content_Last"><text:span text:style-name="Strong_20_Emphasis">Graphiques et statistiques</text:span> : permet de génèrer des graphiques et des statistiques pour visualiser les performances du réseau.</text:p>
        </text:list-item>
      </text:list>
      <text:h text:style-name="Heading_20_2" text:outline-level="2"><text:bookmark-start text:name="__RefHeading___tshark_6"/><text:bookmark-start text:name="tshark"/>TShark<text:bookmark-end text:name="__RefHeading___tshark_6"/><text:bookmark-end text:name="tshark"/></text:h>
      <text:p text:style-name="Text_20_body"><text:span text:style-name="Strong_20_Emphasis">TShark</text:span> est une version CLI de Wireshark qui permet les mêmes actions d'enregistrement et d'analyse de captures réseau mais au travers de la ligne de commande uniquement. TShark peut se montrer utile dans de nombreux cas :</text:p>
      <text:list text:style-name="List_20_1" text:continue-numbering="false">
        <text:list-item>
          <text:p text:style-name="List_20_1_Content_First"> Traitements automatisés via des scripts ;</text:p>
        </text:list-item>
        <text:list-item>
          <text:p text:style-name="List_20_1_Content"> Extraction de données ;</text:p>
        </text:list-item>
        <text:list-item>
          <text:p text:style-name="List_20_1_Content"> Usage sur serveurs ;</text:p>
        </text:list-item>
        <text:list-item>
          <text:p text:style-name="List_20_1_Content_Last"> …</text:p>
        </text:list-item>
      </text:list>
      <text:h text:style-name="Heading_20_2" text:outline-level="2"><text:bookmark-start text:name="__RefHeading___exemple_d_exploitation_ou_d_utilisation_7"/><text:bookmark-start text:name="exemple_d_exploitation_ou_d_utilisation"/>Exemple d'exploitation ou d'utilisation<text:bookmark-end text:name="__RefHeading___exemple_d_exploitation_ou_d_utilisation_7"/><text:bookmark-end text:name="exemple_d_exploitation_ou_d_utilisation"/></text:h>
      <text:p text:style-name="Text_20_body">Supposons que vous êtes confronté à des problèmes de latence sur un réseau local, vous pouvez lancer Wireshark et sélectionner l'interface réseau à surveiller. </text:p>
      <text:p text:style-name="Text_20_body">En appliquant un filtre pour ne capturer que le trafic pertinent et en filtrant le trafic vers ou depuis une adresse IP spécifique par exemple, vous pourrez, en analysant les résultats, identifier les sources de latence telles que des retards de transmission ou des pertes de paquets.</text:p>
      <text:list text:style-name="List_20_1" text:continue-numbering="false">
        <text:list-item>
          <text:p text:style-name="LastListParagraph_List_20_1_Content_First">Analyse de paquets de données capturés sur un réseau</text:p>
        </text:list-item>
      </text:list>
      <text:p text:style-name="Text_20_body"><draw:frame draw:style-name="mediacenter" draw:name="0" text:anchor-type="paragraph" draw:z-index="0" svg:width="50.773541666667cm" style:rel-width="100%" svg:height="27.357916666667cm" style:rel-height="scale"><draw:image xlink:href="Pictures/538dc2ef6289e673daeebe8223bb95e7.png" xlink:type="simple" xlink:show="embed" xlink:actuate="onLoad"/></draw:frame></text:p>
      <text:list text:style-name="List_20_1" text:continue-numbering="false">
        <text:list-item>
          <text:p text:style-name="List_20_1_Content_First">Fonctionnalité de suivi de Flux (UDP, TCP…)</text:p>
        </text:list-item>
        <text:list-item>
          <text:p text:style-name="List_20_1_Content_Last">Analyse de paquets de données capturés sur un réseau</text:p>
        </text:list-item>
      </text:list>
      <text:p text:style-name="Text_20_body"><draw:frame draw:style-name="mediacenter" draw:name="1" text:anchor-type="paragraph" draw:z-index="1" svg:width="50.773541666667cm" style:rel-width="100%" svg:height="27.357916666667cm" style:rel-height="scale"><draw:image xlink:href="Pictures/6bfe9122c96cce9746934bc608ace77c.png" xlink:type="simple" xlink:show="embed" xlink:actuate="onLoad"/></draw:frame></text:p>
      <text:list text:style-name="List_20_1" text:continue-numbering="false">
        <text:list-item>
          <text:p text:style-name="List_20_1_Content_First">Filtrage des paquets par adresse IP</text:p>
        </text:list-item>
        <text:list-item>
          <text:p text:style-name="List_20_1_Content_Last">Analyse de paquets de données capturés sur un réseau</text:p>
        </text:list-item>
      </text:list>
      <text:p text:style-name="Text_20_body"><draw:frame draw:style-name="mediacenter" draw:name="2" text:anchor-type="paragraph" draw:z-index="2" svg:width="50.773541666667cm" style:rel-width="100%" svg:height="27.357916666667cm" style:rel-height="scale"><draw:image xlink:href="Pictures/a49e4be39713357d5b3d09659d6e9036.png" xlink:type="simple" xlink:show="embed" xlink:actuate="onLoad"/></draw:frame></text:p>
      <text:list text:style-name="List_20_1" text:continue-numbering="false">
        <text:list-item>
          <text:p text:style-name="LastListParagraph_List_20_1_Content_First">Analyse en profondeur d'une trame</text:p>
        </text:list-item>
      </text:list>
      <text:p text:style-name="Text_20_body"><draw:frame draw:style-name="mediacenter" draw:name="3" text:anchor-type="paragraph" draw:z-index="3" svg:width="50.773541666667cm" style:rel-width="100%" svg:height="27.357916666667cm" style:rel-height="scale"><draw:image xlink:href="Pictures/342ee95801ada961bd2985b9e3bd1c5b.png" xlink:type="simple" xlink:show="embed" xlink:actuate="onLoad"/></draw:frame></text:p>
      <text:list text:style-name="List_20_1" text:continue-numbering="false">
        <text:list-item>
          <text:p text:style-name="LastListParagraph_List_20_1_Content_First">Usage de Shark</text:p>
        </text:list-item>
      </text:list>
      <text:p text:style-name="Text_20_body">Voici un exemple d'usage de tshark. Imaginons une importante capture réseau comprenant un très grand nombre de paquets, mais seuls les protocoles DNS et HTTP nous intéressent. Nous pouvons extraire les paquets comprenant ces protocoles dans une nouvelle capture en utilisant Tshark :</text:p>
      <table:table table:style-name="Table">
        <table:table-column table:style-name="odt_auto_style_table_column_2_1"/>
        <table:table-row>
          <table:table-cell office:value-type="string" table:style-name="tablecell">
            <text:p text:style-name="Preformatted_20_Text">tshark -r capture_example.pcapng -Y 'http || dns' -w out.pcapng</text:p>
          </table:table-cell>
        </table:table-row>
      </table:table>
      <text:p text:style-name="Text_20_body">Nous pouvons ensuite lire la capture avec tshark :<text:line-break/></text:p>
      <table:table table:style-name="Table">
        <table:table-column table:style-name="odt_auto_style_table_column_3_1"/>
        <table:table-row>
          <table:table-cell office:value-type="string" table:style-name="tablecell">
            <text:p text:style-name="Preformatted_20_Text">tshark -r out.pcapng</text:p>
          </table:table-cell>
        </table:table-row>
      </table:table>
      <text:p text:style-name="Preformatted_20_Text">1 0.000000000 192.168.121.3 → 192.168.202.49 DNS 103 Standard query response 0x6f3d A perdu.com A 104.21.5.178 A 172.67.133.176<text:line-break/>2 0.000000209 192.168.121.3 → 192.168.202.49 DNS 127 Standard query response 0x8802 AAAA perdu.com AAAA 2606:4700:3033::6815:5b2 AAAA 2606:4700:3037::ac43:85b0<text:line-break/>3 0.009499422 192.168.5.74 → 104.21.5.178 HTTP 141 GET / HTTP/1.1 <text:line-break/>4 0.377068826 104.21.5.178 → 192.168.5.74 HTTP 73 Continuation</text:p>
      <text:h text:style-name="Heading_20_2" text:outline-level="2"><text:bookmark-start text:name="__RefHeading___references_8"/><text:bookmark-start text:name="references"/>References<text:bookmark-end text:name="__RefHeading___references_8"/><text:bookmark-end text:name="references"/></text:h>
      <text:p text:style-name="Text_20_body">URL :</text:p>
      <text:list text:style-name="List_20_1" text:continue-numbering="false">
        <text:list-item>
          <text:p text:style-name="List_20_1_Content_First"> <text:a xlink:type="simple" xlink:href="https://www.wireshark.org/docs/" text:style-name="Internet_20_link" text:visited-style-name="Visited_20_Internet_20_Link">https://www.wireshark.org/docs/</text:a></text:p>
        </text:list-item>
        <text:list-item>
          <text:p text:style-name="List_20_1_Content_Last"> <text:a xlink:type="simple" xlink:href="https://www.wireshark.org/docs/man-pages/tshark.html" text:style-name="Internet_20_link" text:visited-style-name="Visited_20_Internet_20_Link">https://www.wireshark.org/docs/man-pages/tshark.html</text:a></text:p>
        </text:list-item>
      </text:list>
      <text:h text:style-name="Heading_20_1" text:outline-level="1"><text:bookmark-start text:name="__RefHeading___retour_fiches_outils_9"/><text:bookmark-start text:name="retour_fiches_outils"/>Retour fiches outils<text:bookmark-end text:name="__RefHeading___retour_fiches_outils_9"/><text:bookmark-end text:name="retour_fiches_outils"/></text:h>
      <text:list text:style-name="List_20_1" text:continue-numbering="false">
        <text:list-item>
          <text:p text:style-name="LastListParagraph_List_20_1_Content_First"> <text:a xlink:type="simple" xlink:href="/doku.php/cyber/outils/accueil" text:style-name="Internet_20_link" text:visited-style-name="Visited_20_Internet_20_Link">Cyber fiches outils</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cyber:outils:wireshark</dc:title>
  </office:meta>
</office:document-meta>
</file>