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c2:activitetruenas"/><text:bookmark-start text:name="__RefHeading___activiteconfigurer_une_solution_de_nas_avec_truenas_1"/><text:bookmark-start text:name="activiteconfigurer_une_solution_de_nas_avec_truenas"/>Activité : Configurer une solution de NAS avec TrueNAS<text:bookmark-end text:name="__RefHeading___activiteconfigurer_une_solution_de_nas_avec_truenas_1"/><text:bookmark-end text:name="activiteconfigurer_une_solution_de_nas_avec_truenas"/></text:h>
      <text:h text:style-name="Heading_20_2" text:outline-level="2"><text:bookmark-start text:name="__RefHeading___presentation_2"/><text:bookmark-start text:name="presentation"/>Présentation<text:bookmark-end text:name="__RefHeading___presentation_2"/><text:bookmark-end text:name="presentation"/></text:h>
      <text:p text:style-name="Text_20_body">TrueNas est une distribution sous FreeBSD, qui permet de créer un NAS avec plusieurs technologies dont le support du protocole iSCSI.</text:p>
      <text:p text:style-name="Text_20_body">iSCSI (Internet Small Computer System Interface) désigne un protocole de la couche transport qui décrit la manière dont les paquets SCSI (Small Computer System Interface) doivent être véhiculés sur un réseau TCP/IP.</text:p>
      <text:p text:style-name="Text_20_body">La technologie iSCSI (Internet Small Computer System Interface) intervient immédiatement au-dessus du protocole TCP et permet d'envoyer la commande SCSI de bout en bout sur des réseaux locaux LAN, des réseaux étendus WAN ou Internet.</text:p>
      <text:h text:style-name="Heading_20_2" text:outline-level="2"><text:bookmark-start text:name="__RefHeading___activite_a_faire_3"/><text:bookmark-start text:name="activite_a_faire"/>Activité à faire<text:bookmark-end text:name="__RefHeading___activite_a_faire_3"/><text:bookmark-end text:name="activite_a_faire"/></text:h>
      <text:p text:style-name="Text_20_body">Votre mission consiste à déployer et configurer un serveur de fichiers externe TrueNAS en utilisant le protocole iSCSI.</text:p>
      <text:p text:style-name="Text_20_body">Vous avez à votre disposition uen archive VirtualBox contenant une appliance TrueNAS.</text:p>
      <text:p text:style-name="Text_20_body"><text:span text:style-name="Strong_20_Emphasis">Information</text:span> : Appliance TrueNas couple login mot de passe : root / TrueNas123*</text:p>
      <text:h text:style-name="Heading_20_2" text:outline-level="2"><text:bookmark-start text:name="__RefHeading___ressources_4"/><text:bookmark-start text:name="ressources"/>Ressources<text:bookmark-end text:name="__RefHeading___ressources_4"/><text:bookmark-end text:name="ressources"/></text:h>
      <text:list text:style-name="List_20_1" text:continue-numbering="false">
        <text:list-item>
          <text:p text:style-name="List_20_1_Content_First"> <text:a xlink:type="simple" xlink:href="/doku.php/bloc2/fiche_techno_-_iscsi.pdf" text:style-name="Internet_20_link" text:visited-style-name="Visited_20_Internet_20_Link">Fiche savoirs technologiques  : le protocole iSCSI</text:a></text:p>
        </text:list-item>
        <text:list-item>
          <text:p text:style-name="List_20_1_Content_Last"> <text:a xlink:type="simple" xlink:href="/doku.php/bloc2/fiche_techno_-_configuration_de_truenas.pdf" text:style-name="Internet_20_link" text:visited-style-name="Visited_20_Internet_20_Link">Fiche savoirs technologiques : configuration d'un stockage iSCSI avec TrueNAS </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bloc2:activitetruenas</dc:title>
  </office:meta>
</office:document-meta>
</file>