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767af76d5ba4202d97f0a4df7ae9b9.png"/>
  <manifest:file-entry manifest:media-type="image/png" manifest:full-path="Pictures/c6bf4cef9be7eb33ba34fbf0c240ec40.png"/>
  <manifest:file-entry manifest:media-type="image/png" manifest:full-path="Pictures/bd89ab9a4bd77493df396043446f0da8.png"/>
  <manifest:file-entry manifest:media-type="image/png" manifest:full-path="Pictures/296b1ca4a3ebe93037d09b956c585bac.png"/>
  <manifest:file-entry manifest:media-type="image/png" manifest:full-path="Pictures/3cc67f2f8924ecd066d5ed753e9169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1:glpiticket"/><text:bookmark-start text:name="__RefHeading___activitegerer_des_tickets_d_incidents_ou_de_demande_avec_glpi_1"/><text:bookmark-start text:name="activitegerer_des_tickets_d_incidents_ou_de_demande_avec_glpi"/>Activité : Gérer des tickets d'incidents ou de demande avec GLPI<text:bookmark-end text:name="__RefHeading___activitegerer_des_tickets_d_incidents_ou_de_demande_avec_glpi_1"/><text:bookmark-end text:name="activitegerer_des_tickets_d_incidents_ou_de_demande_avec_glpi"/></text:h>
      <text:h text:style-name="Heading_20_2" text:outline-level="2"><text:bookmark-start text:name="__RefHeading___la_creation_des_tickets_2"/><text:bookmark-start text:name="la_creation_des_tickets"/>La création des tickets<text:bookmark-end text:name="__RefHeading___la_creation_des_tickets_2"/><text:bookmark-end text:name="la_creation_des_tickets"/></text:h>
      <text:p text:style-name="Text_20_body">Actuellement, GLPI est en cours de configuration et plusieurs champs du ticket ne pourront pas, pour l’instant,  être renseignés.</text:p>
      <text:h text:style-name="Heading_20_3" text:outline-level="3"><text:bookmark-start text:name="__RefHeading___etape_1ouvrir_une_session_avec_un_compte_enseignant_3"/><text:bookmark-start text:name="etape_1ouvrir_une_session_avec_un_compte_enseignant"/>Etape 1 : ouvrir une session avec un compte enseignant<text:bookmark-end text:name="__RefHeading___etape_1ouvrir_une_session_avec_un_compte_enseignant_3"/><text:bookmark-end text:name="etape_1ouvrir_une_session_avec_un_compte_enseignant"/></text:h>
      <text:h text:style-name="Heading_20_3" text:outline-level="3"><text:bookmark-start text:name="__RefHeading___etape_1creation_d_un_ticket_4"/><text:bookmark-start text:name="etape_1creation_d_un_ticket"/>Etape 1 : création d’un ticket<text:bookmark-end text:name="__RefHeading___etape_1creation_d_un_ticket_4"/><text:bookmark-end text:name="etape_1creation_d_un_ticket"/></text:h>
      <text:list text:style-name="List_20_1" text:continue-numbering="false">
        <text:list-item>
          <text:p text:style-name="List_20_1_Content_First"> Cliquez sur le menu <text:span text:style-name="Strong_20_Emphasis">Créer un ticket</text:span> ;</text:p>
        </text:list-item>
        <text:list-item>
          <text:p text:style-name="List_20_1_Content"> Dans le champ <text:span text:style-name="Strong_20_Emphasis">Type</text:span> sélectionnez <text:span text:style-name="Strong_20_Emphasis">Incident</text:span> ;</text:p>
        </text:list-item>
        <text:list-item>
          <text:p text:style-name="List_20_1_Content"> Dans le champ <text:span text:style-name="Strong_20_Emphasis">Eléments associés</text:span>, sélectionnez un ordinateur parmi ceux que vous avez créés dans l'entité <text:span text:style-name="Strong_20_Emphasis">Etage 0</text:span>.</text:p>
        </text:list-item>
        <text:list-item>
          <text:p text:style-name="List_20_1_Content"> Dans le champ <text:span text:style-name="Strong_20_Emphasis">Titre</text:span>, indiquez : <text:span text:style-name="Strong_20_Emphasis">Premier ticket</text:span> ;</text:p>
        </text:list-item>
        <text:list-item>
          <text:p text:style-name="List_20_1_Content"> Dans le champ <text:span text:style-name="Strong_20_Emphasis">Description</text:span>, indiquez : <text:span text:style-name="Strong_20_Emphasis">Test de création d'un premier ticket.</text:span> ;</text:p>
        </text:list-item>
        <text:list-item>
          <text:p text:style-name="List_20_1_Content_Last"> Au bas de la page, cliquez sur le bouton <text:span text:style-name="Strong_20_Emphasis">Soumettre la demande</text:span>.</text:p>
        </text:list-item>
      </text:list>
      <text:p text:style-name="Text_20_body">Une confirmation de création s’affiche. 
<draw:frame draw:style-name="mediacenter" draw:name="0" text:anchor-type="paragraph" draw:z-index="0" svg:width="16.245416666667cm" svg:height="11.297708333333cm"><draw:image xlink:href="Pictures/36767af76d5ba4202d97f0a4df7ae9b9.png" xlink:type="simple" xlink:show="embed" xlink:actuate="onLoad"/></draw:frame></text:p>
      <text:h text:style-name="Heading_20_3" text:outline-level="3"><text:bookmark-start text:name="__RefHeading___etape_2visualisation_du_statut_du_ticket_par_l_utilisateur_5"/><text:bookmark-start text:name="etape_2visualisation_du_statut_du_ticket_par_l_utilisateur"/>Etape 2 : visualisation du statut du ticket par l’utilisateur<text:bookmark-end text:name="__RefHeading___etape_2visualisation_du_statut_du_ticket_par_l_utilisateur_5"/><text:bookmark-end text:name="etape_2visualisation_du_statut_du_ticket_par_l_utilisateur"/></text:h>
      <text:list text:style-name="List_20_1" text:continue-numbering="false">
        <text:list-item>
          <text:p text:style-name="List_20_1_Content_First"> Cliquez sur le menu <text:span text:style-name="Strong_20_Emphasis">Accueil</text:span> ;</text:p>
        </text:list-item>
        <text:list-item>
          <text:p text:style-name="List_20_1_Content_Last"> Vous visualisez qu’un nouveau ticket est indiqué dans la ligne du statut <text:span text:style-name="Strong_20_Emphasis">Nouveau</text:span>.</text:p>
        </text:list-item>
      </text:list>
      <text:h text:style-name="Heading_20_3" text:outline-level="3"><text:bookmark-start text:name="__RefHeading___etape_3visualisation_du_statut_du_ticket_par_le_technicien_tech_6"/><text:bookmark-start text:name="etape_3visualisation_du_statut_du_ticket_par_le_technicien_tech"/>Etape 3 : visualisation du statut du ticket par le technicien tech<text:bookmark-end text:name="__RefHeading___etape_3visualisation_du_statut_du_ticket_par_le_technicien_tech_6"/><text:bookmark-end text:name="etape_3visualisation_du_statut_du_ticket_par_le_technicien_tech"/></text:h>
      <text:list text:style-name="List_20_1" text:continue-numbering="false">
        <text:list-item>
          <text:p text:style-name="List_20_1_Content_First"> Fermez la session de l'enseignant ;</text:p>
        </text:list-item>
        <text:list-item>
          <text:p text:style-name="List_20_1_Content"> Ouvrez une session avec votre compte ;</text:p>
        </text:list-item>
        <text:list-item>
          <text:p text:style-name="List_20_1_Content_Last"> A partir du menu <text:span text:style-name="Strong_20_Emphasis">Assistance → Tickets</text:span>, vous pouvez visualiser le nouveau ticket créé.</text:p>
        </text:list-item>
      </text:list>
      <text:p text:style-name="Text_20_body"><draw:frame draw:style-name="mediacenter" draw:name="1" text:anchor-type="paragraph" draw:z-index="1" svg:width="16.245416666667cm" svg:height="7.8316666666667cm"><draw:image xlink:href="Pictures/c6bf4cef9be7eb33ba34fbf0c240ec40.png" xlink:type="simple" xlink:show="embed" xlink:actuate="onLoad"/></draw:frame></text:p>
      <text:h text:style-name="Heading_20_3" text:outline-level="3"><text:bookmark-start text:name="__RefHeading___etape_4qualification_du_ticket_par_le_technicien_tech_7"/><text:bookmark-start text:name="etape_4qualification_du_ticket_par_le_technicien_tech"/>Etape 4 : qualification du ticket par le technicien tech<text:bookmark-end text:name="__RefHeading___etape_4qualification_du_ticket_par_le_technicien_tech_7"/><text:bookmark-end text:name="etape_4qualification_du_ticket_par_le_technicien_tech"/></text:h>
      <text:list text:style-name="List_20_1" text:continue-numbering="false">
        <text:list-item>
          <text:p text:style-name="List_20_1_Content_First"> Cliquez sur le ticket de l’enseignant.</text:p>
        </text:list-item>
        <text:list-item>
          <text:p text:style-name="List_20_1_Content_Last"> Par défaut vous visualisez la rubrique <text:span text:style-name="Strong_20_Emphasis">Traitement actuel du ticket</text:span> qui indique qu’aucune action (0) n’a encore été faite.</text:p>
        </text:list-item>
      </text:list>
      <text:p text:style-name="Text_20_body">Il est nécessaire tout d’abord de vérifier si la qualification du ticket est correcte en regardant l’urgence et l’impact. GLPI en déduira la priorité.</text:p>
      <text:list text:style-name="List_20_1" text:continue-numbering="false">
        <text:list-item>
          <text:p text:style-name="List_20_1_Content_First"> Cliquez sur la rubrique <text:span text:style-name="Strong_20_Emphasis">Ticket</text:span> et vérifiez que l’<text:span text:style-name="Strong_20_Emphasis">urgence est Moyenne</text:span> et l’<text:span text:style-name="Strong_20_Emphasis">impact est Moyen</text:span>. Le champ Priorité n’est pas modifiable.</text:p>
        </text:list-item>
        <text:list-item>
          <text:p text:style-name="List_20_1_Content_Last"> Gardez ces valeurs.</text:p>
        </text:list-item>
      </text:list>
      <text:p text:style-name="Text_20_body"><draw:frame draw:style-name="mediacenter" draw:name="2" text:anchor-type="paragraph" draw:z-index="2" svg:width="16.245416666667cm" svg:height="11.694583333333cm"><draw:image xlink:href="Pictures/bd89ab9a4bd77493df396043446f0da8.png" xlink:type="simple" xlink:show="embed" xlink:actuate="onLoad"/></draw:frame></text:p>
      <text:h text:style-name="Heading_20_3" text:outline-level="3"><text:bookmark-start text:name="__RefHeading___etape_5resoudre_le_ticket_8"/><text:bookmark-start text:name="etape_5resoudre_le_ticket"/>Etape 5 : résoudre le ticket<text:bookmark-end text:name="__RefHeading___etape_5resoudre_le_ticket_8"/><text:bookmark-end text:name="etape_5resoudre_le_ticket"/></text:h>
      <text:list text:style-name="List_20_1" text:continue-numbering="false">
        <text:list-item>
          <text:p text:style-name="LastListParagraph_List_20_1_Content_First"> Cliquez sur la rubrique <text:span text:style-name="Strong_20_Emphasis">Traitement du ticket</text:span> puis sur le bouton <text:span text:style-name="Strong_20_Emphasis">Solution</text:span>.</text:p>
        </text:list-item>
      </text:list>
      <text:p text:style-name="Text_20_body">GLPI n’est pas complètement configuré pour vous permettre de  renseigner les champs <text:span text:style-name="Strong_20_Emphasis">Gabarit de solution</text:span> et <text:span text:style-name="Strong_20_Emphasis">Type de solution</text:span>.</text:p>
      <text:list text:style-name="List_20_1" text:continue-numbering="false">
        <text:list-item>
          <text:p text:style-name="List_20_1_Content_First"> Renseignez le champ Description : <text:span text:style-name="Strong_20_Emphasis">Solution trouvée pour ce premier ticket</text:span>.</text:p>
        </text:list-item>
        <text:list-item>
          <text:p text:style-name="List_20_1_Content_Last"> Cliquez sur <text:span text:style-name="Strong_20_Emphasis">Ajouter</text:span>.</text:p>
        </text:list-item>
      </text:list>
      <text:p text:style-name="Text_20_body"><draw:frame draw:style-name="mediacenter" draw:name="3" text:anchor-type="paragraph" draw:z-index="3" svg:width="16.245416666667cm" svg:height="8.2285416666667cm"><draw:image xlink:href="Pictures/296b1ca4a3ebe93037d09b956c585bac.png" xlink:type="simple" xlink:show="embed" xlink:actuate="onLoad"/></draw:frame></text:p>
      <text:h text:style-name="Heading_20_3" text:outline-level="3"><text:bookmark-start text:name="__RefHeading___etape_6validation_par_l_utilisateur_post-only_9"/><text:bookmark-start text:name="etape_6validation_par_l_utilisateur_post-only"/>Etape 6 : validation par l’utilisateur post-only<text:bookmark-end text:name="__RefHeading___etape_6validation_par_l_utilisateur_post-only_9"/><text:bookmark-end text:name="etape_6validation_par_l_utilisateur_post-only"/></text:h>
      <text:list text:style-name="List_20_1" text:continue-numbering="false">
        <text:list-item>
          <text:p text:style-name="List_20_1_Content_First"> Fermez votre session ;</text:p>
        </text:list-item>
        <text:list-item>
          <text:p text:style-name="List_20_1_Content"> Ouvrez une session avec le compte enseignant qui a créé le ticket ;</text:p>
        </text:list-item>
        <text:list-item>
          <text:p text:style-name="List_20_1_Content_Last"> L’utilisateur visualise que son  ticket est a le statut <text:span text:style-name="Strong_20_Emphasis">Résolu</text:span>.</text:p>
        </text:list-item>
      </text:list>
      <text:p text:style-name="Text_20_body"><draw:frame draw:style-name="mediacenter" draw:name="4" text:anchor-type="paragraph" draw:z-index="4" svg:width="10.715625cm" svg:height="12.117916666667cm"><draw:image xlink:href="Pictures/3cc67f2f8924ecd066d5ed753e91693c.png" xlink:type="simple" xlink:show="embed" xlink:actuate="onLoad"/></draw:frame></text:p>
      <text:h text:style-name="Heading_20_3" text:outline-level="3"><text:bookmark-start text:name="__RefHeading___etape_7approbation_de_la_solution_par_l_utilisateur_post-only_10"/><text:bookmark-start text:name="etape_7approbation_de_la_solution_par_l_utilisateur_post-only"/>Etape 7 : approbation  de la solution par l’utilisateur post-only<text:bookmark-end text:name="__RefHeading___etape_7approbation_de_la_solution_par_l_utilisateur_post-only_10"/><text:bookmark-end text:name="etape_7approbation_de_la_solution_par_l_utilisateur_post-only"/></text:h>
      <text:list text:style-name="List_20_1" text:continue-numbering="false">
        <text:list-item>
          <text:p text:style-name="List_20_1_Content_First"> Cliquez sur le lien <text:span text:style-name="Strong_20_Emphasis">Résolu</text:span> ;</text:p>
        </text:list-item>
        <text:list-item>
          <text:p text:style-name="List_20_1_Content_Last"> Puis cliquez sur le ticket <text:span text:style-name="Strong_20_Emphasis">Premier ticket</text:span> ;</text:p>
        </text:list-item>
      </text:list>
      <text:p text:style-name="Text_20_body">Vous pouvez maintenant approuver ou refuser la solution.</text:p>
      <text:list text:style-name="List_20_1" text:continue-numbering="false">
        <text:list-item>
          <text:p text:style-name="LastListParagraph_List_20_1_Content_First"> <text:span text:style-name="Strong_20_Emphasis">Indiquez</text:span> un commentaire éventuel et Cliquez sur le bouton <text:span text:style-name="Strong_20_Emphasis">Approuver la solution</text:span>.</text:p>
        </text:list-item>
      </text:list>
      <text:p text:style-name="Text_20_body">Le ticket est maintenant <text:span text:style-name="Strong_20_Emphasis">clos</text:span> comme vous pouvez le vérifier en ouvrant une session avec votre compte.</text:p>
      <text:p text:style-name="Text_20_body">Le ticket n’apparait plus dans votre espace <text:span text:style-name="Strong_20_Emphasis">Assistance</text:span> même en choisissant de voir tous les ticket dans la zone de recherch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oc1:glpiticket</dc:title>
  </office:meta>
</office:document-meta>
</file>