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eff206a2c5d3df040e2331c22a61c93.png"/>
  <manifest:file-entry manifest:media-type="image/png" manifest:full-path="Pictures/eac4c63b3f869bf945b528b7f96cf08a.png"/>
  <manifest:file-entry manifest:media-type="image/png" manifest:full-path="Pictures/4f599367a0d18541c2cb0fd83c3872f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c1:glpiehabilitations"/><text:bookmark-start text:name="__RefHeading___activitemettre_en_place_les_habilitations_d_acces_des_utilisateurs_au_logiciel_de_gestion_d_incidents_glpi_1"/><text:bookmark-start text:name="activitemettre_en_place_les_habilitations_d_acces_des_utilisateurs_au_logiciel_de_gestion_d_incidents_glpi"/>Activité : Mettre en place les habilitations d’accès des utilisateurs au logiciel de gestion d’incidents GLPI<text:bookmark-end text:name="__RefHeading___activitemettre_en_place_les_habilitations_d_acces_des_utilisateurs_au_logiciel_de_gestion_d_incidents_glpi_1"/><text:bookmark-end text:name="activitemettre_en_place_les_habilitations_d_acces_des_utilisateurs_au_logiciel_de_gestion_d_incidents_glpi"/></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Votre responsable d’équipe vous demande de configurer les autorisations à accorder aux utilisateurs en fonction des accès dont ils ont besoin dans le logiciel de gestion d’incidents GLPI (saisie, gestion, lecture…).​</text:p>
      <text:h text:style-name="Heading_20_2" text:outline-level="2"><text:bookmark-start text:name="__RefHeading___organisation_des_entites_3"/><text:bookmark-start text:name="organisation_des_entites"/>Organisation des entités<text:bookmark-end text:name="__RefHeading___organisation_des_entites_3"/><text:bookmark-end text:name="organisation_des_entites"/></text:h>
      <text:p text:style-name="Text_20_body">Voici des précision sur le contexte lycée : </text:p>
      <text:p text:style-name="Text_20_body">Les salles informatiques du lycée sont les suivantes :</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  Bâtiment 1  </text:p>
          </table:table-cell>
          <table:table-cell office:value-type="string" table:style-name="tableheader">
            <text:p text:style-name="Table_20_Heading">  Bâtiment 2  </text:p>
          </table:table-cell>
          <table:table-cell office:value-type="string" table:style-name="tableheader">
            <text:p text:style-name="Table_20_Heading">  Bâtiment 3  </text:p>
          </table:table-cell>
        </table:table-row>
        <table:table-row>
          <table:table-cell office:value-type="string" table:style-name="tableheader">
            <text:p text:style-name="Table_20_Heading">Étage 0</text:p>
          </table:table-cell>
          <table:table-cell office:value-type="string" table:style-name="tablecell">
            <text:p text:style-name="tablealignleft">P01, P02, P03, 001, 002, 003</text:p>
          </table:table-cell>
          <table:table-cell office:value-type="string" table:style-name="tablecell"/>
          <table:table-cell office:value-type="string" table:style-name="tablecell">
            <text:p text:style-name="tablealignleft">CDI</text:p>
          </table:table-cell>
        </table:table-row>
        <table:table-row>
          <table:table-cell office:value-type="string" table:style-name="tableheader">
            <text:p text:style-name="Table_20_Heading">Étage 1</text:p>
          </table:table-cell>
          <table:table-cell office:value-type="string" table:style-name="tablecell">
            <text:p text:style-name="tablealignleft">106, 107, 108, 109, 110, 111, 112, 113, 114, sdp, LT</text:p>
          </table:table-cell>
          <table:table-cell office:value-type="string" table:style-name="tablecell">
            <text:p text:style-name="tablealignleft">200, 201, 202, 203, 204</text:p>
          </table:table-cell>
          <table:table-cell office:value-type="string" table:style-name="tablecell">
            <text:p text:style-name="tablealignleft">310, 311, 312, 313, 314, 315, 316, 318</text:p>
          </table:table-cell>
        </table:table-row>
        <table:table-row>
          <table:table-cell office:value-type="string" table:style-name="tableheader">
            <text:p text:style-name="Table_20_Heading">Étage 2</text:p>
          </table:table-cell>
          <table:table-cell office:value-type="string" table:style-name="tablecell">
            <text:p text:style-name="tablealignleft">P10, P11, P12, P13, P14, P15, P16, P17, P18</text:p>
          </table:table-cell>
          <table:table-cell office:value-type="string" table:style-name="tablecell">
            <text:p text:style-name="tablealignleft">210, 211, 212, 213, 214, 215, 216, 219</text:p>
          </table:table-cell>
          <table:table-cell office:value-type="string" table:style-name="tablecell">
            <text:p text:style-name="tablealignleft">321, 323, 324, 325, 326, 327, 328, 329, svt</text:p>
          </table:table-cell>
        </table:table-row>
        <table:table-row>
          <table:table-cell office:value-type="string" table:style-name="tableheader">
            <text:p text:style-name="Table_20_Heading">Étage 3</text:p>
          </table:table-cell>
          <table:table-cell office:value-type="string" table:style-name="tablecell"/>
          <table:table-cell office:value-type="string" table:style-name="tablecell">
            <text:p text:style-name="tablealignleft">220, 221, 222, 223, 224, 225, 226, 227, 228, 229</text:p>
          </table:table-cell>
          <table:table-cell office:value-type="string" table:style-name="tablecell"/>
        </table:table-row>
        <table:table-row>
          <table:table-cell office:value-type="string" table:style-name="tableheader">
            <text:p text:style-name="Table_20_Heading">Étage 4</text:p>
          </table:table-cell>
          <table:table-cell office:value-type="string" table:style-name="tablecell"/>
          <table:table-cell office:value-type="string" table:style-name="tablecell">
            <text:p text:style-name="tablealignleft">231, 232, 233, 234, 235, 236</text:p>
          </table:table-cell>
          <table:table-cell office:value-type="string" table:style-name="tablecell"/>
        </table:table-row>
      </table:table>
      <text:p text:style-name="Text_20_body">La totalité du parc informatique du lycée n'est pas inventoriée dans le jeu d’essai que vous allez utiliser.
La politique de nommage des ordinateurs du lycée est la suivante :</text:p>
      <text:list text:style-name="List_20_1" text:continue-numbering="false">
        <text:list-item>
          <text:p text:style-name="List_20_1_Content_First"> nomenclature pour les postes : <text:span text:style-name="Strong_20_Emphasis">numérodelasalle-numéroduposte</text:span>.</text:p>
        </text:list-item>
        <text:list-item>
          <text:p text:style-name="List_20_1_Content"> Par exemple le premier poste de la salle <text:span text:style-name="Strong_20_Emphasis">231</text:span> aura pour nom : <text:span text:style-name="Strong_20_Emphasis">231-01</text:span>.</text:p>
        </text:list-item>
        <text:list-item>
          <text:p text:style-name="List_20_1_Content"> cas particuliers (comme la salle des professeurs, le CDI ou le laboratoire de « SVT ») des ordinateurs qui ne possèdent pas de numéro.</text:p>
        </text:list-item>
        <text:list-item>
          <text:p text:style-name="List_20_1_Content"> Ainsi, par exemple, les postes de la salle des professeurs seront nommés : <text:span text:style-name="Strong_20_Emphasis">sdp-numéro<text:span text:style-name="Emphasis">du</text:span>poste</text:span>.</text:p>
        </text:list-item>
        <text:list-item>
          <text:p text:style-name="List_20_1_Content"> Le premier poste de la salle des professeurs aura pour nom : <text:span text:style-name="Strong_20_Emphasis">sdp-01</text:span>.</text:p>
        </text:list-item>
        <text:list-item>
          <text:p text:style-name="List_20_1_Content"> Pour les serveurs, le nom est construit de la façon suivante : <text:span text:style-name="Strong_20_Emphasis">serv</text:span> suivi du rôle du serveur</text:p>
        </text:list-item>
        <text:list-item>
          <text:p text:style-name="List_20_1_Content_Last"> Par exemple, le serveur sur lequel sont installés les outils de gestion de parc sera nommé : <text:span text:style-name="Strong_20_Emphasis">servGestParc</text:span>. </text:p>
        </text:list-item>
      </text:list>
      <text:h text:style-name="Heading_20_2" text:outline-level="2"><text:bookmark-start text:name="__RefHeading___le_cahier_des_charges_a_mettre_en_oeuvre​_4"/><text:bookmark-start text:name="le_cahier_des_charges_a_mettre_en_oeuvre​"/>Le cahier des charges à mettre en oeuvre​<text:bookmark-end text:name="__RefHeading___le_cahier_des_charges_a_mettre_en_oeuvre​_4"/><text:bookmark-end text:name="le_cahier_des_charges_a_mettre_en_oeuvre​"/></text:h>
      <text:p text:style-name="Text_20_body">Vous avez à mettre en oeuvre dans GLPI :</text:p>
      <text:list text:style-name="List_20_1" text:continue-numbering="false">
        <text:list-item>
          <text:p text:style-name="List_20_1_Content_First"> différentes entités et différents lieux pour organiser le parc d'ordinateurs ;</text:p>
        </text:list-item>
        <text:list-item>
          <text:p text:style-name="List_20_1_Content"> des comptes enseignants avec le profil <text:span text:style-name="Strong_20_Emphasis">self-service</text:span> pour qu'ils puissent créer des tickets de demande et d'incidents ;</text:p>
        </text:list-item>
        <text:list-item>
          <text:p text:style-name="List_20_1_Content"> un <text:span text:style-name="Strong_20_Emphasis">groupe Enseignants</text:span> devra être créé, groupe qui sera ensuite associé aux matériels sur lesquels un enseignant peut créer un ticket.</text:p>
        </text:list-item>
        <text:list-item>
          <text:p text:style-name="List_20_1_Content_Last"> des comptes pour l'équipe support avec le profil <text:span text:style-name="Strong_20_Emphasis">Technician</text:span> pour leur permettre d'accéder à tout l’inventaire du parc informatique en <text:span text:style-name="Strong_20_Emphasis">lecture</text:span> et leur permettre de traiter des <text:span text:style-name="Strong_20_Emphasis">tickets d’incident et de demandes</text:span> des enseignants.</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Les enseignants n’ont pas à avoir une visibilité sur l’ensemble du parc informatique. La gestion des entités et des lieux de GLPI doit permettre de préciser quelle partie de ce parc informatique leur est accessible en lecture.​</text:p></table:table-cell></table:table-row></table:table></draw:text-box></draw:frame></text:p>
      <text:p text:style-name="Text_20_body">Pour réaliser cette tâche, vous disposez du profil <text:span text:style-name="Strong_20_Emphasis">Admin</text:span> dans l'entité qui a le nom de votre class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Pour permettre aux enseignants d’utiliser la fonctionnalité association d’un matériel à un ticket de demande ou d’incident, le <text:span text:style-name="Strong_20_Emphasis">profil Self-service</text:span> a été <text:span text:style-name="Strong_20_Emphasis">modifié</text:span>.​</text:p></table:table-cell></table:table-row></table:table></draw:text-box></draw:frame></text:p>
      <text:h text:style-name="Heading_20_2" text:outline-level="2"><text:bookmark-start text:name="__RefHeading___la_creation_des_entites_5"/><text:bookmark-start text:name="la_creation_des_entites"/>La création des entités<text:bookmark-end text:name="__RefHeading___la_creation_des_entites_5"/><text:bookmark-end text:name="la_creation_des_entites"/></text:h>
      <text:list text:style-name="List_20_1" text:continue-numbering="false">
        <text:list-item>
          <text:p text:style-name="List_20_1_Content_First"> sélectionnez votre profil <text:span text:style-name="Strong_20_Emphasis">Admin</text:span> et positionnez-vous dans l'entité qui a le nom de votre classe ;</text:p>
        </text:list-item>
        <text:list-item>
          <text:p text:style-name="List_20_1_Content"> Accédez à la gestion des entités à partir du menu <text:span text:style-name="Strong_20_Emphasis">Administration  → Entités</text:span> ;</text:p>
        </text:list-item>
        <text:list-item>
          <text:p text:style-name="List_20_1_Content"> Cliquez sur <text:span text:style-name="Strong_20_Emphasis">l’icône +</text:span> pour ajouter une nouvelle entité ;</text:p>
        </text:list-item>
        <text:list-item>
          <text:p text:style-name="List_20_1_Content"> Créez tout d'abord une entité à votre nom sous la forme <text:span text:style-name="Strong_20_Emphasis">nom.prenom</text:span> ;</text:p>
        </text:list-item>
        <text:list-item>
          <text:p text:style-name="List_20_1_Content"> Dans cette entité <text:span text:style-name="Strong_20_Emphasis">nom.prenom</text:span> créez les sous-entités <text:span text:style-name="Strong_20_Emphasis">Bâtiment 1</text:span>, <text:span text:style-name="Strong_20_Emphasis">Bâtiment 2</text:span> et <text:span text:style-name="Strong_20_Emphasis">Bâtiment 3</text:span> ;</text:p>
        </text:list-item>
        <text:list-item>
          <text:p text:style-name="List_20_1_Content_Last"> Dans chaque entité <text:span text:style-name="Strong_20_Emphasis">Bâtiment</text:span> créez les entités <text:span text:style-name="Strong_20_Emphasis">étages</text:span> s'il y a des ordinateurs à gérer.</text:p>
        </text:list-item>
      </text:list>
      <text:h text:style-name="Heading_20_2" text:outline-level="2"><text:bookmark-start text:name="__RefHeading___la_creation_des_lieux_6"/><text:bookmark-start text:name="la_creation_des_lieux"/>La création des lieux<text:bookmark-end text:name="__RefHeading___la_creation_des_lieux_6"/><text:bookmark-end text:name="la_creation_des_lieux"/></text:h>
      <text:p text:style-name="Text_20_body">Vous allez créer uniquement les lieux <text:span text:style-name="Strong_20_Emphasis">P01, P02, P03, 001, 002 et  003</text:span> de l'entité <text:span text:style-name="Strong_20_Emphasis">Etage 0</text:span> du <text:span text:style-name="Strong_20_Emphasis">Bâtiment 1</text:span>.</text:p>
      <text:list text:style-name="List_20_1" text:continue-numbering="false">
        <text:list-item>
          <text:p text:style-name="List_20_1_Content_First"> Accédez à la gestion des lieux à partir du menu <text:span text:style-name="Strong_20_Emphasis">Configuration  → Intitulés</text:span> ;</text:p>
        </text:list-item>
        <text:list-item>
          <text:p text:style-name="List_20_1_Content"> Dans la rubrique <text:span text:style-name="Strong_20_Emphasis">Général</text:span> cliquez sur <text:span text:style-name="Strong_20_Emphasis">Lieux</text:span> ;</text:p>
        </text:list-item>
        <text:list-item>
          <text:p text:style-name="List_20_1_Content"> Saisissez le nom du premier lieu <text:span text:style-name="Strong_20_Emphasis">P01</text:span> ;</text:p>
        </text:list-item>
        <text:list-item>
          <text:p text:style-name="List_20_1_Content_Last"> En bas de la page cliquez sur <text:span text:style-name="Strong_20_Emphasis">Ajouter</text:span> ;</text:p>
        </text:list-item>
      </text:list>
      <text:p text:style-name="Text_20_body">Faites de même pour les cinq autres salles informatiques ;</text:p>
      <text:p text:style-name="Text_20_body">Fermez le pop-up  quand vous aurez terminé ;</text:p>
      <text:p text:style-name="Text_20_body">Cliquez sur le bouton <text:span text:style-name="Strong_20_Emphasis">Intitulés</text:span> sous la barre des menu pour visualiser la liste des lieux créés.</text:p>
      <text:h text:style-name="Heading_20_2" text:outline-level="2"><text:bookmark-start text:name="__RefHeading___la_creation_des_ordinateurs_7"/><text:bookmark-start text:name="la_creation_des_ordinateurs"/>La création des ordinateurs<text:bookmark-end text:name="__RefHeading___la_creation_des_ordinateurs_7"/><text:bookmark-end text:name="la_creation_des_ordinateurs"/></text:h>
      <text:p text:style-name="Text_20_body">Vous allez créer un seul ordinateur pour chaque salle de l'étage 0.</text:p>
      <text:list text:style-name="List_20_1" text:continue-numbering="false">
        <text:list-item>
          <text:p text:style-name="List_20_1_Content_First"> Positionnez-vous dans l'entité <text:span text:style-name="Strong_20_Emphasis">Etage 0</text:span> du <text:span text:style-name="Strong_20_Emphasis">Bâtiment 1</text:span> ;</text:p>
        </text:list-item>
        <text:list-item>
          <text:p text:style-name="List_20_1_Content"> Accédez à la gestion des ordinateurs à partir du menu <text:span text:style-name="Strong_20_Emphasis">Parc → Ordinateurs</text:span> ;</text:p>
        </text:list-item>
        <text:list-item>
          <text:p text:style-name="List_20_1_Content_Last"> Créez un ordinateur pour chaque salle.</text:p>
        </text:list-item>
      </text:list>
      <text:h text:style-name="Heading_20_2" text:outline-level="2"><text:bookmark-start text:name="__RefHeading___la_creation_des_comptes_enseignants_et_du_groupe_enseignants_8"/><text:bookmark-start text:name="la_creation_des_comptes_enseignants_et_du_groupe_enseignants"/>La création des comptes enseignants et du groupe enseignants<text:bookmark-end text:name="__RefHeading___la_creation_des_comptes_enseignants_et_du_groupe_enseignants_8"/><text:bookmark-end text:name="la_creation_des_comptes_enseignants_et_du_groupe_enseignants"/></text:h>
      <text:p text:style-name="Text_20_body">Vous devez créer quelques comptes enseignants avec le profil <text:span text:style-name="Strong_20_Emphasis">Self-service</text:span>.</text:p>
      <text:list text:style-name="List_20_1" text:continue-numbering="false">
        <text:list-item>
          <text:p text:style-name="List_20_1_Content_First"> Accédez à la gestion des comptes à partir du menu <text:span text:style-name="Strong_20_Emphasis">Administration → Utilisateurs</text:span> ;</text:p>
        </text:list-item>
        <text:list-item>
          <text:p text:style-name="List_20_1_Content_Last"> Créez quelques comptes enseignant avec le profil <text:span text:style-name="Strong_20_Emphasis">Self-service</text:span>.</text:p>
        </text:list-item>
      </text:list>
      <text:p text:style-name="Text_20_body">Vous devez définir les habilitations des enseignants nécessaires à la gestion de tickets d’incidents et de demande pour les équipements de l'entité Bâtiment 1. Vous allez créer un <text:span text:style-name="Strong_20_Emphasis">nouveau groupe appelé Enseignants</text:span>.</text:p>
      <text:list text:style-name="List_20_1" text:continue-numbering="false">
        <text:list-item>
          <text:p text:style-name="List_20_1_Content_First"> A partir du menu <text:span text:style-name="Strong_20_Emphasis">Administration → Groupes</text:span>,</text:p>
        </text:list-item>
        <text:list-item>
          <text:p text:style-name="List_20_1_Content"> créez un nouveau groupe en cliquant sur l’icône + ;</text:p>
        </text:list-item>
        <text:list-item>
          <text:p text:style-name="List_20_1_Content"> Indiquez comme nom des groupe : <text:span text:style-name="Strong_20_Emphasis">Enseignants</text:span> ;</text:p>
        </text:list-item>
        <text:list-item>
          <text:p text:style-name="List_20_1_Content"> Indiquez comme description : <text:span text:style-name="Strong_20_Emphasis">Enseignants gérant les tickets en self-service</text:span> ;</text:p>
        </text:list-item>
        <text:list-item>
          <text:p text:style-name="List_20_1_Content"> <text:span text:style-name="Strong_20_Emphasis">IMPORTANT</text:span> : indiquez que ce groupe sera utilisable dans les sous-entités ;</text:p>
        </text:list-item>
        <text:list-item>
          <text:p text:style-name="List_20_1_Content_Last"> Cliquez ensuite sur le bouton <text:span text:style-name="Strong_20_Emphasis">Ajouter</text:span>. </text:p>
        </text:list-item>
      </text:list>
      <text:h text:style-name="Heading_20_3" text:outline-level="3"><text:bookmark-start text:name="__RefHeading___affichage_de_la_liste_des_groupes_9"/><text:bookmark-start text:name="affichage_de_la_liste_des_groupes"/>Affichage de la liste des groupes<text:bookmark-end text:name="__RefHeading___affichage_de_la_liste_des_groupes_9"/><text:bookmark-end text:name="affichage_de_la_liste_des_groupes"/></text:h>
      <text:p text:style-name="Text_20_body">Dans le chemin d’affichage du contexte de la zone de travail, cliquez sur <text:span text:style-name="Strong_20_Emphasis">Groupes</text:span> pour visualiser la liste des groupes ;
<draw:frame draw:style-name="mediacenter" draw:name="0" text:anchor-type="paragraph" draw:z-index="0" svg:width="16.245416666667cm" svg:height="10.821458333333cm"><draw:image xlink:href="Pictures/3eff206a2c5d3df040e2331c22a61c93.png" xlink:type="simple" xlink:show="embed" xlink:actuate="onLoad"/></draw:frame></text:p>
      <text:list text:style-name="List_20_1" text:continue-numbering="false">
        <text:list-item>
          <text:p text:style-name="LastListParagraph_List_20_1_Content_First"> Cliquez sur le groupe nouvellement créé <text:span text:style-name="Strong_20_Emphasis">Enseignants</text:span> ;</text:p>
        </text:list-item>
      </text:list>
      <text:p text:style-name="Text_20_body"><text:span text:style-name="Strong_20_Emphasis">Ajout des comptes enseignants au groupe Enseignants</text:span></text:p>
      <text:list text:style-name="List_20_1" text:continue-numbering="false">
        <text:list-item>
          <text:p text:style-name="List_20_1_Content_First"> Sélectionnez la rubrique <text:span text:style-name="Strong_20_Emphasis">Utilisateurs</text:span> ;</text:p>
        </text:list-item>
        <text:list-item>
          <text:p text:style-name="List_20_1_Content"> Ajoutez les comptes enseignants ;</text:p>
        </text:list-item>
        <text:list-item>
          <text:p text:style-name="List_20_1_Content_Last"> Puis cliquez sur le bouton <text:span text:style-name="Strong_20_Emphasis">Ajouter</text:span>.</text:p>
        </text:list-item>
      </text:list>
      <text:h text:style-name="Heading_20_2" text:outline-level="2"><text:bookmark-start text:name="__RefHeading___affecter_les_ordinateurs_aux_enseignants_10"/><text:bookmark-start text:name="affecter_les_ordinateurs_aux_enseignants"/>Affecter les ordinateurs aux enseignants<text:bookmark-end text:name="__RefHeading___affecter_les_ordinateurs_aux_enseignants_10"/><text:bookmark-end text:name="affecter_les_ordinateurs_aux_enseignants"/></text:h>
      <text:p text:style-name="Text_20_body">Les enseignants doivent pouvoir associer à un ticket aux ordinateurs que vous avez créé.</text:p>
      <text:p text:style-name="Text_20_body">Pour cela il est nécessaire de préciser cette information au niveau des matériels concernés.</text:p>
      <text:h text:style-name="Heading_20_3" text:outline-level="3"><text:bookmark-start text:name="__RefHeading___etape_1selection_d_un_materiel_11"/><text:bookmark-start text:name="etape_1selection_d_un_materiel"/>Etape 1 : sélection d’un matériel<text:bookmark-end text:name="__RefHeading___etape_1selection_d_un_materiel_11"/><text:bookmark-end text:name="etape_1selection_d_un_materiel"/></text:h>
      <text:list text:style-name="List_20_1" text:continue-numbering="false">
        <text:list-item>
          <text:p text:style-name="List_20_1_Content_First"> Positionnez-vous dans l’entité <text:span text:style-name="Strong_20_Emphasis">Etage 0</text:span> ;</text:p>
        </text:list-item>
        <text:list-item>
          <text:p text:style-name="List_20_1_Content"> Accédez à la liste des ordinateurs du parc à partir du menu <text:span text:style-name="Strong_20_Emphasis">Parc → Ordinateurs</text:span> ;</text:p>
        </text:list-item>
        <text:list-item>
          <text:p text:style-name="List_20_1_Content_Last"> Cliquez sur le premier ordinateur que vous avez créé (<text:span text:style-name="Strong_20_Emphasis">P01-01</text:span>).</text:p>
        </text:list-item>
      </text:list>
      <text:h text:style-name="Heading_20_3" text:outline-level="3"><text:bookmark-start text:name="__RefHeading___etape_2ajout_du_lieu_et_du_groupe_enseignants_aux_informations_de_l_ordinateur_12"/><text:bookmark-start text:name="etape_2ajout_du_lieu_et_du_groupe_enseignants_aux_informations_de_l_ordinateur"/>Etape 2 : ajout du lieu et du groupe Enseignants aux informations de l’ordinateur<text:bookmark-end text:name="__RefHeading___etape_2ajout_du_lieu_et_du_groupe_enseignants_aux_informations_de_l_ordinateur_12"/><text:bookmark-end text:name="etape_2ajout_du_lieu_et_du_groupe_enseignants_aux_informations_de_l_ordinateur"/></text:h>
      <text:list text:style-name="List_20_1" text:continue-numbering="false">
        <text:list-item>
          <text:p text:style-name="List_20_1_Content_First">Sélectionnez la rubrique <text:span text:style-name="Strong_20_Emphasis">Ordinateurs</text:span> ;</text:p>
        </text:list-item>
        <text:list-item>
          <text:p text:style-name="List_20_1_Content">Dans le champ <text:span text:style-name="Strong_20_Emphasis">Lieu</text:span>, sélectionnez le lieu <text:span text:style-name="Strong_20_Emphasis">P01</text:span> ;</text:p>
        </text:list-item>
        <text:list-item>
          <text:p text:style-name="List_20_1_Content">Dans le champ <text:span text:style-name="Strong_20_Emphasis">Groupe</text:span>, sélectionnez le groupe <text:span text:style-name="Strong_20_Emphasis">Enseignants</text:span> ;</text:p>
        </text:list-item>
        <text:list-item>
          <text:p text:style-name="List_20_1_Content_Last">Au bas de la page, cliquez sur le bouton <text:span text:style-name="Strong_20_Emphasis">Sauvegarder</text:span>.
<draw:frame draw:style-name="mediacenter" draw:name="1" text:anchor-type="paragraph" draw:z-index="1" svg:width="16.245416666667cm" svg:height="11.218333333333cm"><draw:image xlink:href="Pictures/eac4c63b3f869bf945b528b7f96cf08a.png" xlink:type="simple" xlink:show="embed" xlink:actuate="onLoad"/></draw:frame></text:p>
        </text:list-item>
      </text:list>
      <text:p text:style-name="Text_20_body">Il est possible dans GLPI de faire des modifications sur plusieurs matériels en même temps. </text:p>
      <text:h text:style-name="Heading_20_3" text:outline-level="3"><text:bookmark-start text:name="__RefHeading___etape_3selection_de_plusieurs_materiels_13"/><text:bookmark-start text:name="etape_3selection_de_plusieurs_materiels"/>Etape 3 : sélection de plusieurs matériels<text:bookmark-end text:name="__RefHeading___etape_3selection_de_plusieurs_materiels_13"/><text:bookmark-end text:name="etape_3selection_de_plusieurs_materiels"/></text:h>
      <text:list text:style-name="List_20_1" text:continue-numbering="false">
        <text:list-item>
          <text:p text:style-name="List_20_1_Content_First"> Accédez à la liste des ordinateurs du parc à partir du menu <text:span text:style-name="Strong_20_Emphasis">Parc → Ordinateurs</text:span> ;</text:p>
        </text:list-item>
        <text:list-item>
          <text:p text:style-name="List_20_1_Content"> Cochez les ordinateurs que vous avez créés. </text:p>
        </text:list-item>
        <text:list-item>
          <text:p text:style-name="List_20_1_Content"> Cliquez ensuite sur le bouton <text:span text:style-name="Strong_20_Emphasis">Actions</text:span> ;</text:p>
        </text:list-item>
        <text:list-item>
          <text:p text:style-name="List_20_1_Content"> Dans le pop-up qui s’affiche choisissez l’action <text:span text:style-name="Strong_20_Emphasis">Modifier</text:span> ;</text:p>
        </text:list-item>
        <text:list-item>
          <text:p text:style-name="List_20_1_Content"> Puis choisissez le champ à modifier <text:span text:style-name="Strong_20_Emphasis">Groupe</text:span> ;</text:p>
        </text:list-item>
        <text:list-item>
          <text:p text:style-name="List_20_1_Content"> Puis dans la liste qui s’affiche choisissez le groupe <text:span text:style-name="Strong_20_Emphasis">Enseignants</text:span>.</text:p>
        </text:list-item>
        <text:list-item>
          <text:p text:style-name="List_20_1_Content_Last"> Cliquez ensuite sur le bouton <text:span text:style-name="Strong_20_Emphasis">Envoyer</text:span>.</text:p>
        </text:list-item>
      </text:list>
      <text:p text:style-name="Text_20_body">En consultant les fiches des ordinateurs vous verrez que le groupe Enseignants leur est maintenant associé à tous vos ordinateurs. 
<draw:frame draw:style-name="mediacenter" draw:name="2" text:anchor-type="paragraph" draw:z-index="2" svg:width="16.245416666667cm" svg:height="11.218333333333cm"><draw:image xlink:href="Pictures/4f599367a0d18541c2cb0fd83c3872f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bloc1:glpiehabilitations</dc:title>
  </office:meta>
</office:document-meta>
</file>