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loc1:coderenligne"/><text:bookmark-start text:name="__RefHeading___programmer_en_ligne_1"/><text:bookmark-start text:name="programmer_en_ligne"/>Programmer en ligne<text:bookmark-end text:name="__RefHeading___programmer_en_ligne_1"/><text:bookmark-end text:name="programmer_en_ligne"/></text:h>
      <text:p text:style-name="Text_20_body">Des sites pour programmer en ligne :</text:p>
      <text:list text:style-name="List_20_1" text:continue-numbering="false">
        <text:list-item>
          <text:p text:style-name="List_20_1_Content_First"> <text:a xlink:type="simple" xlink:href="https://learn.microsoft.com/fr-fr/dotnet/csharp/tour-of-csharp/tutorials/" text:style-name="Internet_20_link" text:visited-style-name="Visited_20_Internet_20_Link">Tutoriel Microsoft pour C#</text:a></text:p>
        </text:list-item>
        <text:list-item>
          <text:p text:style-name="List_20_1_Content"> <text:a xlink:type="simple" xlink:href="https://replit.com/" text:style-name="Internet_20_link" text:visited-style-name="Visited_20_Internet_20_Link">Replit</text:a></text:p>
        </text:list-item>
        <text:list-item>
          <text:p text:style-name="List_20_1_Content"> <text:a xlink:type="simple" xlink:href="https://www.journaldunet.com/solutions/dsi/1491765-ou-apprendre-a-coder-gratuitement-20-plateformes-presentees/" text:style-name="Internet_20_link" text:visited-style-name="Visited_20_Internet_20_Link">https://www.journaldunet.com/solutions/dsi/1491765-ou-apprendre-a-coder-gratuitement-20-plateformes-presentees/</text:a></text:p>
        </text:list-item>
        <text:list-item>
          <text:p text:style-name="List_20_1_Content"> <text:a xlink:type="simple" xlink:href="https://codecombat.com/" text:style-name="Internet_20_link" text:visited-style-name="Visited_20_Internet_20_Link">https://codecombat.com/</text:a></text:p>
        </text:list-item>
        <text:list-item>
          <text:p text:style-name="List_20_1_Content"> <text:a xlink:type="simple" xlink:href="https://www.codingame.com/start" text:style-name="Internet_20_link" text:visited-style-name="Visited_20_Internet_20_Link">https://www.codingame.com/start</text:a></text:p>
        </text:list-item>
        <text:list-item>
          <text:p text:style-name="List_20_1_Content_Last"> <text:a xlink:type="simple" xlink:href="https://www.root-me.org/" text:style-name="Internet_20_link" text:visited-style-name="Visited_20_Internet_20_Link">https://www.root-me.org/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loc1:coderenligne</dc:title>
  </office:meta>
</office:document-meta>
</file>